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53d3b0b5f90601587b741ca6df94c36.jpg"/>
  <manifest:file-entry manifest:media-type="image/jpeg" manifest:full-path="Pictures/2fe2681eb057235320f3dd60b96ac8e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lding-at-home"/><text:bookmark-start text:name="__RefHeading___folding-at-home_1"/><text:bookmark-start text:name="folding-at-home"/>Folding at Home<text:bookmark-end text:name="__RefHeading___folding-at-home_1"/><text:bookmark-end text:name="folding-at-home"/></text:h>
      <text:p text:style-name="Text_20_body"><text:span text:style-name="Strong_20_Emphasis">Brecht Schule is actively supporting the Folding-at-Home project with some machines.</text:span></text:p>
      <text:p text:style-name="Text_20_body">Read more about Folding at Home here: <text:a xlink:type="simple" xlink:href="https://foldingathome.org/?lng=en" text:style-name="Internet_20_link" text:visited-style-name="Visited_20_Internet_20_Link">foldingathome.org</text:a></text:p>
      <text:p text:style-name="Text_20_body">Brecht Schule's current statistics can be found here: <text:a xlink:type="simple" xlink:href="https://stats.foldingathome.org/donor/id/260305076" text:style-name="Internet_20_link" text:visited-style-name="Visited_20_Internet_20_Link">stats.foldingathome.org</text:a></text:p>
      <text:p text:style-name="Text_20_body"><draw:frame draw:style-name="media" draw:name="0" text:anchor-type="as-char" draw:z-index="0" svg:width="10.583333333333cm" svg:height="7.9375cm"><draw:image xlink:href="Pictures/d53d3b0b5f90601587b741ca6df94c36.jpg" xlink:type="simple" xlink:show="embed" xlink:actuate="onLoad"/></draw:frame> <draw:frame draw:style-name="media" draw:name="1" text:anchor-type="as-char" draw:z-index="1" svg:width="10.583333333333cm" svg:height="7.9375cm"><draw:image xlink:href="Pictures/2fe2681eb057235320f3dd60b96ac8e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7::49:33</meta:creation-date>
    <dc:creator>Generated</dc:creator>
    <dc:date>2026-08-31T07::49:33</dc:date>
    <dc:language>en-US</dc:language>
    <meta:editing-cycles>1</meta:editing-cycles>
    <meta:editing-duration>PT0S</meta:editing-duration>
    <dc:title>folding-at-home</dc:title>
  </office:meta>
</office:document-meta>
</file>