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1db035a4c455cb27e1c0d53df7f7ec.png"/>
  <manifest:file-entry manifest:media-type="image/png" manifest:full-path="Pictures/7d90b17edc90ecc7816b67af49080f2f.png"/>
  <manifest:file-entry manifest:media-type="image/png" manifest:full-path="Pictures/ac4e5ec5322d59d29ccd652433f7b2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configure-send-only-mailserver"/><text:bookmark-start text:name="__RefHeading___configure-send-only-mailserver-for-systemmails_1"/><text:bookmark-start text:name="configure-send-only-mailserver-for-systemmails"/>Configure send-only mailserver for Systemmails<text:bookmark-end text:name="__RefHeading___configure-send-only-mailserver-for-systemmails_1"/><text:bookmark-end text:name="configure-send-only-mailserver-for-systemmails"/></text:h>
      <text:p text:style-name="Text_20_body">This guide shows how to install a send-only mailserver using <text:span text:style-name="Source_20_Text">postfix</text:span> on Debian to automatically send emails e.g. of unattended-upgrades or cron-jobs.</text:p>
      <text:h text:style-name="Heading_20_2" text:outline-level="2"><text:bookmark-start text:name="__RefHeading___postfix-configuration_2"/><text:bookmark-start text:name="postfix-configuration"/>Postfix configuration<text:bookmark-end text:name="__RefHeading___postfix-configuration_2"/><text:bookmark-end text:name="postfix-configuration"/></text:h>
      <text:p text:style-name="Text_20_body"><text:span text:style-name="Strong_20_Emphasis">1.</text:span> Install <text:span text:style-name="Source_20_Text">postfix</text:span> and <text:span text:style-name="Source_20_Text">mailutils</text:span>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pt <text:span text:style-name="highlight_kw2">install</text:span> postfix mailutils</text:p>
          </table:table-cell>
        </table:table-row>
      </table:table>
      <text:p text:style-name="Text_20_body"><text:span text:style-name="Strong_20_Emphasis">2.</text:span> Configure postfix as <text:span text:style-name="Source_20_Text">Internet site</text:span>: </text:p>
      <text:p text:style-name="Text_20_body"><draw:frame draw:style-name="media" draw:name="0" text:anchor-type="as-char" draw:z-index="0" svg:width="10.583333333333cm" svg:height="8.2016890213612cm"><draw:image xlink:href="Pictures/671db035a4c455cb27e1c0d53df7f7ec.png" xlink:type="simple" xlink:show="embed" xlink:actuate="onLoad"/></draw:frame></text:p>
      <text:p text:style-name="Text_20_body">Then enter the systemmail-name e.g. <text:span text:style-name="Source_20_Text">test.server.com</text:span>:</text:p>
      <text:p text:style-name="Text_20_body"><draw:frame draw:style-name="media" draw:name="1" text:anchor-type="as-char" draw:z-index="1" svg:width="10.583333333333cm" svg:height="5.8574423480084cm"><draw:image xlink:href="Pictures/7d90b17edc90ecc7816b67af49080f2f.png" xlink:type="simple" xlink:show="embed" xlink:actuate="onLoad"/></draw:frame></text:p>
      <text:p text:style-name="Text_20_body"><text:span text:style-name="Strong_20_Emphasis">3.</text:span> Verify correct <text:span text:style-name="Source_20_Text">host</text:span>-file entry:</text:p>
      <text:p text:style-name="Text_20_body">It is important that the first DNS name of the local server (<text:span text:style-name="Source_20_Text">127.0.1.1</text:span>) contains the domain, otherwise some mail servers will reject the mails sent from this server because they can't verify the domain. So in our case the <text:span text:style-name="Source_20_Text">/etc/hosts</text:span> file should look like this:</text:p>
      <text:p text:style-name="Text_20_body"><draw:frame draw:style-name="media" draw:name="2" text:anchor-type="as-char" draw:z-index="2" svg:width="10.583333333333cm" svg:height="3.7268158236057cm"><draw:image xlink:href="Pictures/ac4e5ec5322d59d29ccd652433f7b2da.png" xlink:type="simple" xlink:show="embed" xlink:actuate="onLoad"/></draw:frame></text:p>
      <text:p text:style-name="Text_20_body">If <text:span text:style-name="Source_20_Text">test</text:span> would stand before <text:span text:style-name="Source_20_Text">test.server.com</text:span> the system mails could be rejected.</text:p>
      <text:p text:style-name="Text_20_body"><text:span text:style-name="Strong_20_Emphasis">4.</text:span> Test the configuratio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<text:span text:style-name="highlight_kw3">echo</text:span> <text:span text:style-name="highlight_st0">"Postfix Send-Only Server"</text:span> <text:span text:style-name="highlight_sy0">|</text:span> <text:span text:style-name="highlight_kw2">sudo</text:span> mail <text:span text:style-name="highlight_re5">-s</text:span> <text:span text:style-name="highlight_st0">"Postfix Testing"</text:span> <text:span text:style-name="highlight_sy0">&lt;</text:span>address-where-the-mail-should-be-send-to<text:span text:style-name="highlight_sy0">&gt;</text:span></text:p>
          </table:table-cell>
        </table:table-row>
      </table:table>
      <text:h text:style-name="Heading_20_2" text:outline-level="2"><text:bookmark-start text:name="__RefHeading___set-receiver-address_3"/><text:bookmark-start text:name="set-receiver-address"/>Set receiver address<text:bookmark-end text:name="__RefHeading___set-receiver-address_3"/><text:bookmark-end text:name="set-receiver-address"/></text:h>
      <text:p text:style-name="Text_20_body">The receiver addresses of the system mails are configured in <text:span text:style-name="Source_20_Text">/etc/aliases</text:span>, the content <text:span text:style-name="Emphasis">can</text:span> look like this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 See man 5 aliases for format</text:span><text:line-break/>root:<text:s text:c="11"/><text:span text:style-name="highlight_sy0">&lt;</text:span>target-mail-address<text:span text:style-name="highlight_sy0">&gt;</text:span><text:line-break/> <text:line-break/>postmaster:<text:s text:c="5"/>root<text:line-break/>nobody:<text:s text:c="9"/>root<text:line-break/>hostmaster:<text:s text:c="5"/>root<text:line-break/>webmaster:<text:s text:c="6"/>root<text:line-break/>www:<text:s text:c="12"/>root</text:p>
          </table:table-cell>
        </table:table-row>
      </table:table>
      <text:p text:style-name="Text_20_body">After changing <text:span text:style-name="Source_20_Text">/etc/aliases</text:span>, run the following command to update the aliases database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newaliases</text:p>
          </table:table-cell>
        </table:table-row>
      </table:table>
      <text:h text:style-name="Heading_20_2" text:outline-level="2"><text:bookmark-start text:name="__RefHeading___configure-crontab-emails_4"/><text:bookmark-start text:name="configure-crontab-emails"/>Configure crontab emails<text:bookmark-end text:name="__RefHeading___configure-crontab-emails_4"/><text:bookmark-end text:name="configure-crontab-emails"/></text:h>
      <text:p text:style-name="Text_20_body">If the receiver address is properly configured through the <text:span text:style-name="Source_20_Text">/etc/aliases</text:span> file, just add <text:span text:style-name="Source_20_Text">MAILTO=root</text:span> to the top of each crontab file that should send email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4:09</meta:creation-date>
    <dc:creator>Generated</dc:creator>
    <dc:date>2026-08-31T08::14:09</dc:date>
    <dc:language>en-US</dc:language>
    <meta:editing-cycles>1</meta:editing-cycles>
    <meta:editing-duration>PT0S</meta:editing-duration>
    <dc:title>linux:debian:configure-send-only-mailserver</dc:title>
  </office:meta>
</office:document-meta>
</file>