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proxmox:lxc-postfix-domain"/><text:bookmark-start text:name="__RefHeading___lxc-correct-domain-for-postfix_1"/><text:bookmark-start text:name="lxc-correct-domain-for-postfix"/>LXC correct domain for Postfix<text:bookmark-end text:name="__RefHeading___lxc-correct-domain-for-postfix_1"/><text:bookmark-end text:name="lxc-correct-domain-for-postfi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7:34</meta:creation-date>
    <dc:creator>Generated</dc:creator>
    <dc:date>2026-08-31T08::17:34</dc:date>
    <dc:language>en-US</dc:language>
    <meta:editing-cycles>1</meta:editing-cycles>
    <meta:editing-duration>PT0S</meta:editing-duration>
    <dc:title>linux:debian:proxmox:lxc-postfix-domain</dc:title>
  </office:meta>
</office:document-meta>
</file>