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Table2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debian:setup-repository-nexus"/><text:bookmark-start text:name="__RefHeading___setup-apt-repository-sonatype-nexus3_1"/><text:bookmark-start text:name="setup-apt-repository-sonatype-nexus3"/>Setup APT Repository (Sonatype Nexus3)<text:bookmark-end text:name="__RefHeading___setup-apt-repository-sonatype-nexus3_1"/><text:bookmark-end text:name="setup-apt-repository-sonatype-nexus3"/></text:h>
      <text:p text:style-name="Text_20_body">An alternative solution to host a repository for APT which is more easy to maintain is using Sonatype's Nexus3 Repository Manager.
Firstly install Sonatype's Nexus3:</text:p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list text:style-name="Numbering_20_1" text:continue-numbering="false">
        <text:list-item>
          <text:p text:style-name="Numbering_20_1_Content_First"> Download Debian 12 Server from here: <text:a xlink:type="simple" xlink:href="https://www.debian.org/distrib/" text:style-name="Internet_20_link" text:visited-style-name="Visited_20_Internet_20_Link">debian.org/distrib</text:a> and install your machine.</text:p>
        </text:list-item>
        <text:list-item>
          <text:p text:style-name="Numbering_20_1_Content"> Install Java 17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openjdk-<text:span text:style-name="highlight_nu0">17</text:span>-jdk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dd user <text:span text:style-name="Source_20_Text">nexus</text:span> to run Nexus3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adduser nexu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ownload the latest Nexus3 from <text:span text:style-name="Source_20_Text"><text:a xlink:type="simple" xlink:href="https://help.sonatype.com/en/download.html" text:style-name="Internet_20_link" text:visited-style-name="Visited_20_Internet_20_Link">https://help.sonatype.com/en/download.html</text:a></text:span></text:p>
        </text:list-item>
        <text:list-item>
          <text:p text:style-name="Numbering_20_1_Content"> Unpack it to <text:span text:style-name="Source_20_Text">/opt/</text:span>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tar</text:span> xzvf <text:span text:style-name="highlight_sy0">&lt;</text:span>downloaded-tar-package<text:span text:style-name="highlight_sy0">&gt;</text:span>.tar.gz <text:span text:style-name="highlight_re5">-C</text:span> <text:span text:style-name="highlight_sy0">/</text:span>op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hange owner of unpacked files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hown</text:span> nexus <text:span text:style-name="highlight_re5">-R</text:span> <text:span text:style-name="highlight_sy0">/</text:span>opt<text:span text:style-name="highlight_sy0">/</text:span>nexus-<text:span text:style-name="highlight_sy0">&lt;</text:span>version<text:span text:style-name="highlight_sy0">&gt;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ake binary executeable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chmod</text:span> +x <text:span text:style-name="highlight_sy0">/</text:span>opt<text:span text:style-name="highlight_sy0">/</text:span>nexus-<text:span text:style-name="highlight_sy0">&lt;</text:span>version<text:span text:style-name="highlight_sy0">&gt;/</text:span>bin<text:span text:style-name="highlight_sy0">/</text:span>nexu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reate systemservice with the name <text:span text:style-name="Source_20_Text">nexus.service</text:span> and copy it to <text:span text:style-name="Source_20_Text">/etc/systemd/system</text:span> (keep in mind to add the nexus version):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br0">[</text:span>Unit<text:span text:style-name="highlight_br0">]</text:span><text:line-break/><text:span text:style-name="highlight_re2">Description</text:span>=nexus service<text:line-break/><text:span text:style-name="highlight_re2">After</text:span>=network.target<text:line-break/> <text:line-break/><text:span text:style-name="highlight_br0">[</text:span>Service<text:span text:style-name="highlight_br0">]</text:span><text:line-break/><text:span text:style-name="highlight_re2">Type</text:span>=forking<text:line-break/><text:span text:style-name="highlight_re2">Environment</text:span>=<text:span text:style-name="highlight_st0">"NEXUS_SECRETS_KEY_FILE=/opt/sonatype-work/nexus3/keystores/nexus.secrets.json"</text:span><text:line-break/><text:span text:style-name="highlight_re2">LimitNPROC</text:span>=<text:span text:style-name="highlight_nu0">65536</text:span><text:line-break/><text:span text:style-name="highlight_re2">LimitNOFILE</text:span>=<text:span text:style-name="highlight_nu0">65536</text:span><text:line-break/><text:span text:style-name="highlight_re2">ExecStart</text:span>=<text:span text:style-name="highlight_sy0">/</text:span>opt<text:span text:style-name="highlight_sy0">/</text:span>nexus-<text:span text:style-name="highlight_sy0">&lt;</text:span>version<text:span text:style-name="highlight_sy0">&gt;/</text:span>bin<text:span text:style-name="highlight_sy0">/</text:span>nexus start<text:line-break/><text:span text:style-name="highlight_re2">ExecStop</text:span>=<text:span text:style-name="highlight_sy0">/</text:span>opt<text:span text:style-name="highlight_sy0">/</text:span>nexus-<text:span text:style-name="highlight_sy0">&lt;</text:span>version<text:span text:style-name="highlight_sy0">&gt;/</text:span>bin<text:span text:style-name="highlight_sy0">/</text:span>nexus stop <text:line-break/><text:span text:style-name="highlight_re2">User</text:span>=nexus<text:line-break/><text:span text:style-name="highlight_re2">Restart</text:span>=on-abort<text:line-break/><text:span text:style-name="highlight_re2">TimeoutSec</text:span>=<text:span text:style-name="highlight_nu0">600</text:span><text:line-break/> <text:line-break/><text:span text:style-name="highlight_br0">[</text:span>Install<text:span text:style-name="highlight_br0">]</text:span><text:line-break/><text:span text:style-name="highlight_re2">WantedBy</text:span>=multi-user.target</text:p>
          </table:table-cell>
        </table:table-row>
      </table:table>
      <text:list text:style-name="Numbering_20_1" text:continue-numbering="true">
        <text:list-item/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cp</text:span> nexus.service <text:span text:style-name="highlight_sy0">/</text:span>etc<text:span text:style-name="highlight_sy0">/</text:span>systemd<text:span text:style-name="highlight_sy0">/</text:span>system</text:p>
          </table:table-cell>
        </table:table-row>
      </table:table>
      <text:list text:style-name="Numbering_20_1" text:continue-numbering="true">
        <text:list-item/>
      </text:list>
      <table:table table:style-name="Table8_Indentation_Level1">
        <table:table-column table:style-name="odt_auto_style_table_column_8_1"/>
        <table:table-row>
          <table:table-cell office:value-type="string" table:style-name="tablecell">
            <text:p text:style-name="Preformatted_20_Text">systemctl start nexus.service</text:p>
          </table:table-cell>
        </table:table-row>
      </table:table>
      <text:list text:style-name="Numbering_20_1" text:continue-numbering="true">
        <text:list-item/>
      </text:list>
      <table:table table:style-name="Table9_Indentation_Level1">
        <table:table-column table:style-name="odt_auto_style_table_column_9_1"/>
        <table:table-row>
          <table:table-cell office:value-type="string" table:style-name="tablecell">
            <text:p text:style-name="Preformatted_20_Text">systemctl <text:span text:style-name="highlight_kw3">enable</text:span> nexus.servic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When everything was successful, enter the webservice with <text:span text:style-name="Source_20_Text">http://&lt;ip&gt;:8081/</text:span></text:p>
        </text:list-item>
        <text:list-item>
          <text:p text:style-name="Numbering_20_1_Content"> The password for <text:span text:style-name="Source_20_Text">admin</text:span> is located under <text:span text:style-name="Source_20_Text">/opt/sonatype/sonatype-work/nexus3/admin.password</text:span> after entering the password, it's forced to be changed.</text:p>
        </text:list-item>
      </text:list>
      <table:table table:style-name="Table10_Indentation_Level1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kw2">cat</text:span> <text:span text:style-name="highlight_sy0">/</text:span>opt<text:span text:style-name="highlight_sy0">/</text:span>sonatype<text:span text:style-name="highlight_sy0">/</text:span>sonatype-work<text:span text:style-name="highlight_sy0">/</text:span>nexus3<text:span text:style-name="highlight_sy0">/</text:span>admin.password</text:p>
          </table:table-cell>
        </table:table-row>
      </table:table>
      <text:list text:style-name="Numbering_20_1" text:continue-numbering="true">
        <text:list-item>
          <text:p text:style-name="LastListParagraph_FirstListParagraph_Text_20_body">The installation of Nexus is now finished!</text:p>
        </text:list-item>
      </text:list>
      <text:p text:style-name="Text_20_body">Then add the repository:</text:p>
      <text:h text:style-name="Heading_20_3" text:outline-level="3"><text:bookmark-start text:name="__RefHeading___setup-self-hosted-chocolatey-repositoryproxy-on-linux_3"/><text:bookmark-start text:name="setup-self-hosted-chocolatey-repositoryproxy-on-linux"/>Setup self hosted Chocolatey Repository/Proxy on Linux<text:bookmark-end text:name="__RefHeading___setup-self-hosted-chocolatey-repositoryproxy-on-linux_3"/><text:bookmark-end text:name="setup-self-hosted-chocolatey-repositoryproxy-on-linux"/></text:h>
      <text:p text:style-name="Text_20_body">To host a local repository for <text:a xlink:type="simple" xlink:href="https://chocolatey.org" text:style-name="Internet_20_link" text:visited-style-name="Visited_20_Internet_20_Link">Chocolatey</text:a> either as server for self-hosted packages or as proxy server for any NuGet server/the official chocolatey repository server we use Solartype Nexus3: <text:a xlink:type="simple" xlink:href="https://www.sonatype.com/products/sonatype-nexus-repository" text:style-name="Internet_20_link" text:visited-style-name="Visited_20_Internet_20_Link">sonatype.com - Nexus3</text:a>.  Nexus3 is also useable for hosting a simple, easy-to-manage repository for the APT-package manager.</text:p>
      <text:h text:style-name="Heading_20_4" text:outline-level="4"><text:bookmark-start text:name="__RefHeading___installation_4"/><text:bookmark-start text:name="installation1"/>Installation<text:bookmark-end text:name="__RefHeading___installation_4"/><text:bookmark-end text:name="installation1"/></text:h>
      <text:list text:style-name="Numbering_20_1" text:continue-numbering="false">
        <text:list-item>
          <text:p text:style-name="Numbering_20_1_Content_First"> Download Debian 12 Server from here: <text:a xlink:type="simple" xlink:href="https://www.debian.org/distrib/" text:style-name="Internet_20_link" text:visited-style-name="Visited_20_Internet_20_Link">debian.org/distrib</text:a> and install your machine.</text:p>
        </text:list-item>
        <text:list-item>
          <text:p text:style-name="Numbering_20_1_Content"> Install Java 17: </text:p>
        </text:list-item>
      </text:list>
      <table:table table:style-name="Table11_Indentation_Level1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openjdk-<text:span text:style-name="highlight_nu0">17</text:span>-jdk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dd user <text:span text:style-name="Source_20_Text">nexus</text:span> to run Nexus3: </text:p>
        </text:list-item>
      </text:list>
      <table:table table:style-name="Table12_Indentation_Level1">
        <table:table-column table:style-name="odt_auto_style_table_column_12_1"/>
        <table:table-row>
          <table:table-cell office:value-type="string" table:style-name="tablecell">
            <text:p text:style-name="Preformatted_20_Text">adduser nexu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ownload the latest Nexus3 from <text:span text:style-name="Source_20_Text"><text:a xlink:type="simple" xlink:href="https://help.sonatype.com/en/download.html" text:style-name="Internet_20_link" text:visited-style-name="Visited_20_Internet_20_Link">https://help.sonatype.com/en/download.html</text:a></text:span></text:p>
        </text:list-item>
        <text:list-item>
          <text:p text:style-name="Numbering_20_1_Content"> Unpack it to <text:span text:style-name="Source_20_Text">/opt/</text:span>: </text:p>
        </text:list-item>
      </text:list>
      <table:table table:style-name="Table13_Indentation_Level1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kw2">tar</text:span> xzvf <text:span text:style-name="highlight_sy0">&lt;</text:span>downloaded-tar-package<text:span text:style-name="highlight_sy0">&gt;</text:span>.tar.gz <text:span text:style-name="highlight_re5">-C</text:span> <text:span text:style-name="highlight_sy0">/</text:span>op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hange owner of unpacked files: </text:p>
        </text:list-item>
      </text:list>
      <table:table table:style-name="Table14_Indentation_Level1">
        <table:table-column table:style-name="odt_auto_style_table_column_14_1"/>
        <table:table-row>
          <table:table-cell office:value-type="string" table:style-name="tablecell">
            <text:p text:style-name="Preformatted_20_Text"><text:span text:style-name="highlight_kw2">chown</text:span> nexus <text:span text:style-name="highlight_re5">-R</text:span> <text:span text:style-name="highlight_sy0">/</text:span>opt<text:span text:style-name="highlight_sy0">/</text:span>nexus-<text:span text:style-name="highlight_sy0">&lt;</text:span>version<text:span text:style-name="highlight_sy0">&gt;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ake binary executeable: </text:p>
        </text:list-item>
      </text:list>
      <table:table table:style-name="Table15_Indentation_Level1">
        <table:table-column table:style-name="odt_auto_style_table_column_15_1"/>
        <table:table-row>
          <table:table-cell office:value-type="string" table:style-name="tablecell">
            <text:p text:style-name="Preformatted_20_Text"><text:span text:style-name="highlight_kw2">chmod</text:span> +x <text:span text:style-name="highlight_sy0">/</text:span>opt<text:span text:style-name="highlight_sy0">/</text:span>nexus-<text:span text:style-name="highlight_sy0">&lt;</text:span>version<text:span text:style-name="highlight_sy0">&gt;/</text:span>bin<text:span text:style-name="highlight_sy0">/</text:span>nexu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reate systemservice with the name <text:span text:style-name="Source_20_Text">nexus.service</text:span> and copy it to <text:span text:style-name="Source_20_Text">/etc/systemd/system</text:span> (keep in mind to add the nexus version): </text:p>
        </text:list-item>
      </text:list>
      <table:table table:style-name="Table16_Indentation_Level1">
        <table:table-column table:style-name="odt_auto_style_table_column_16_1"/>
        <table:table-row>
          <table:table-cell office:value-type="string" table:style-name="tablecell">
            <text:p text:style-name="Preformatted_20_Text"><text:span text:style-name="highlight_br0">[</text:span>Unit<text:span text:style-name="highlight_br0">]</text:span><text:line-break/><text:span text:style-name="highlight_re2">Description</text:span>=nexus service<text:line-break/><text:span text:style-name="highlight_re2">After</text:span>=network.target<text:line-break/> <text:line-break/><text:span text:style-name="highlight_br0">[</text:span>Service<text:span text:style-name="highlight_br0">]</text:span><text:line-break/><text:span text:style-name="highlight_re2">Type</text:span>=forking<text:line-break/><text:span text:style-name="highlight_re2">Environment</text:span>=<text:span text:style-name="highlight_st0">"NEXUS_SECRETS_KEY_FILE=/opt/sonatype-work/nexus3/keystores/nexus.secrets.json"</text:span><text:line-break/><text:span text:style-name="highlight_re2">LimitNPROC</text:span>=<text:span text:style-name="highlight_nu0">65536</text:span><text:line-break/><text:span text:style-name="highlight_re2">LimitNOFILE</text:span>=<text:span text:style-name="highlight_nu0">65536</text:span><text:line-break/><text:span text:style-name="highlight_re2">ExecStart</text:span>=<text:span text:style-name="highlight_sy0">/</text:span>opt<text:span text:style-name="highlight_sy0">/</text:span>nexus-<text:span text:style-name="highlight_sy0">&lt;</text:span>version<text:span text:style-name="highlight_sy0">&gt;/</text:span>bin<text:span text:style-name="highlight_sy0">/</text:span>nexus start<text:line-break/><text:span text:style-name="highlight_re2">ExecStop</text:span>=<text:span text:style-name="highlight_sy0">/</text:span>opt<text:span text:style-name="highlight_sy0">/</text:span>nexus-<text:span text:style-name="highlight_sy0">&lt;</text:span>version<text:span text:style-name="highlight_sy0">&gt;/</text:span>bin<text:span text:style-name="highlight_sy0">/</text:span>nexus stop <text:line-break/><text:span text:style-name="highlight_re2">User</text:span>=nexus<text:line-break/><text:span text:style-name="highlight_re2">Restart</text:span>=on-abort<text:line-break/><text:span text:style-name="highlight_re2">TimeoutSec</text:span>=<text:span text:style-name="highlight_nu0">600</text:span><text:line-break/> <text:line-break/><text:span text:style-name="highlight_br0">[</text:span>Install<text:span text:style-name="highlight_br0">]</text:span><text:line-break/><text:span text:style-name="highlight_re2">WantedBy</text:span>=multi-user.target</text:p>
          </table:table-cell>
        </table:table-row>
      </table:table>
      <text:list text:style-name="Numbering_20_1" text:continue-numbering="true">
        <text:list-item/>
      </text:list>
      <table:table table:style-name="Table17_Indentation_Level1">
        <table:table-column table:style-name="odt_auto_style_table_column_17_1"/>
        <table:table-row>
          <table:table-cell office:value-type="string" table:style-name="tablecell">
            <text:p text:style-name="Preformatted_20_Text"><text:span text:style-name="highlight_kw2">cp</text:span> nexus.service <text:span text:style-name="highlight_sy0">/</text:span>etc<text:span text:style-name="highlight_sy0">/</text:span>systemd<text:span text:style-name="highlight_sy0">/</text:span>system</text:p>
          </table:table-cell>
        </table:table-row>
      </table:table>
      <text:list text:style-name="Numbering_20_1" text:continue-numbering="true">
        <text:list-item/>
      </text:list>
      <table:table table:style-name="Table18_Indentation_Level1">
        <table:table-column table:style-name="odt_auto_style_table_column_18_1"/>
        <table:table-row>
          <table:table-cell office:value-type="string" table:style-name="tablecell">
            <text:p text:style-name="Preformatted_20_Text">systemctl start nexus.service</text:p>
          </table:table-cell>
        </table:table-row>
      </table:table>
      <text:list text:style-name="Numbering_20_1" text:continue-numbering="true">
        <text:list-item/>
      </text:list>
      <table:table table:style-name="Table19_Indentation_Level1">
        <table:table-column table:style-name="odt_auto_style_table_column_19_1"/>
        <table:table-row>
          <table:table-cell office:value-type="string" table:style-name="tablecell">
            <text:p text:style-name="Preformatted_20_Text">systemctl <text:span text:style-name="highlight_kw3">enable</text:span> nexus.servic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When everything was successful, enter the webservice with <text:span text:style-name="Source_20_Text">http://&lt;ip&gt;:8081/</text:span></text:p>
        </text:list-item>
        <text:list-item>
          <text:p text:style-name="Numbering_20_1_Content"> The password for <text:span text:style-name="Source_20_Text">admin</text:span> is located under <text:span text:style-name="Source_20_Text">/opt/sonatype/sonatype-work/nexus3/admin.password</text:span> after entering the password, it's forced to be changed.</text:p>
        </text:list-item>
      </text:list>
      <table:table table:style-name="Table20_Indentation_Level1">
        <table:table-column table:style-name="odt_auto_style_table_column_20_1"/>
        <table:table-row>
          <table:table-cell office:value-type="string" table:style-name="tablecell">
            <text:p text:style-name="Preformatted_20_Text"><text:span text:style-name="highlight_kw2">cat</text:span> <text:span text:style-name="highlight_sy0">/</text:span>opt<text:span text:style-name="highlight_sy0">/</text:span>sonatype<text:span text:style-name="highlight_sy0">/</text:span>sonatype-work<text:span text:style-name="highlight_sy0">/</text:span>nexus3<text:span text:style-name="highlight_sy0">/</text:span>admin.password</text:p>
          </table:table-cell>
        </table:table-row>
      </table:table>
      <text:list text:style-name="Numbering_20_1" text:continue-numbering="true">
        <text:list-item>
          <text:p text:style-name="LastListParagraph_FirstListParagraph_Text_20_body">The installation of Nexus is now finished!</text:p>
        </text:list-item>
      </text:list>
      <text:h text:style-name="Heading_20_4" text:outline-level="4"><text:bookmark-start text:name="__RefHeading___setup-repository_5"/><text:bookmark-start text:name="setup-repository"/>Setup Repository<text:bookmark-end text:name="__RefHeading___setup-repository_5"/><text:bookmark-end text:name="setup-repository"/></text:h>
      <text:h text:style-name="Heading_20_5" text:outline-level="5"><text:bookmark-start text:name="__RefHeading___nuget-proxy_6"/><text:bookmark-start text:name="nuget-proxy"/>NuGet Proxy<text:bookmark-end text:name="__RefHeading___nuget-proxy_6"/><text:bookmark-end text:name="nuget-proxy"/></text:h>
      <text:p text:style-name="Text_20_body">To add a new NuGet (Chocolatey) repository proxy add a new <text:span text:style-name="Source_20_Text">nuget (proxy)</text:span>. To proxy the official Chocolatey repository add the following URL as URL:</text:p>
      <table:table table:style-name="Table">
        <table:table-column table:style-name="odt_auto_style_table_column_21_1"/>
        <table:table-row>
          <table:table-cell office:value-type="string" table:style-name="tablecell">
            <text:p text:style-name="Preformatted_20_Text">https:<text:span text:style-name="highlight_sy0">//</text:span>community.chocolatey.org<text:span text:style-name="highlight_sy0">/</text:span>api<text:span text:style-name="highlight_sy0">/</text:span>v2<text:span text:style-name="highlight_sy0">/</text:span></text:p>
          </table:table-cell>
        </table:table-row>
      </table:table>
      <text:p text:style-name="Text_20_body">Finally save the proxy repository.</text:p>
      <text:h text:style-name="Heading_20_5" text:outline-level="5"><text:bookmark-start text:name="__RefHeading___nuget-hosted_7"/><text:bookmark-start text:name="nuget-hosted"/>NuGet Hosted<text:bookmark-end text:name="__RefHeading___nuget-hosted_7"/><text:bookmark-end text:name="nuget-hosted"/></text:h>
      <text:p text:style-name="Text_20_body">If the repository should also host packages locally add a new <text:span text:style-name="Source_20_Text">nuget (hosted)</text:span>.</text:p>
      <text:p text:style-name="Text_20_body"><draw:frame draw:style-name="PluginODTAutoStyle_Frame_43_text_frame" draw:name="Frame1" text:anchor-type="paragraph" svg:width="481.89pt" draw:z-index="0" svg:min-height="1cm"><draw:text-box><table:table table:style-name="Table"><table:table-column table:style-name="odt_auto_style_table_column_22_1"/><table:table-row><table:table-cell office:value-type="string" table:style-name="tablecell"><text:p text:style-name="tablealignleft">This section will be extended later.</text:p></table:table-cell></table:table-row></table:table></draw:text-box></draw:frame></text:p>
      <text:h text:style-name="Heading_20_5" text:outline-level="5"><text:bookmark-start text:name="__RefHeading___nuget-group_8"/><text:bookmark-start text:name="nuget-group"/>NuGet Group<text:bookmark-end text:name="__RefHeading___nuget-group_8"/><text:bookmark-end text:name="nuget-group"/></text:h>
      <text:p text:style-name="Text_20_body">To make the proxy-repository and all local hosted packages available through one URL, add a <text:span text:style-name="Source_20_Text">nuget-group</text:span> on the repository tab. Then add both <text:span text:style-name="Source_20_Text">nuget-proxy</text:span> and <text:span text:style-name="Source_20_Text">nuget-hosted</text:span> to the group.</text:p>
      <text:h text:style-name="Heading_20_5" text:outline-level="5"><text:bookmark-start text:name="__RefHeading___apt-repository-hosted_9"/><text:bookmark-start text:name="apt-repository-hosted"/>APT Repository (hosted)<text:bookmark-end text:name="__RefHeading___apt-repository-hosted_9"/><text:bookmark-end text:name="apt-repository-hosted"/></text:h>
      <text:list text:style-name="Numbering_20_1" text:continue-numbering="false">
        <text:list-item>
          <text:p text:style-name="Numbering_20_1_Content_First"> Firstly create a GPG-Key for signing the release file: </text:p>
        </text:list-item>
        <text:list-item>
          <text:p text:style-name="Numbering_20_1_Content"> Therefore install <text:span text:style-name="Source_20_Text">gpg</text:span> and generate a key with </text:p>
        </text:list-item>
      </text:list>
      <table:table table:style-name="Table21_Indentation_Level1">
        <table:table-column table:style-name="odt_auto_style_table_column_23_1"/>
        <table:table-row>
          <table:table-cell office:value-type="string" table:style-name="tablecell">
            <text:p text:style-name="Preformatted_20_Text">gpg <text:span text:style-name="highlight_re5">--gen-key</text:span></text:p>
          </table:table-cell>
        </table:table-row>
      </table:table>
      <text:list text:style-name="Numbering_20_1" text:continue-numbering="true">
        <text:list-item>
          <text:p text:style-name="FirstListParagraph_Text_20_body">. Then export the key with to paste it under <text:span text:style-name="Source_20_Text">APT Settings</text:span>: </text:p>
        </text:list-item>
      </text:list>
      <table:table table:style-name="Table22_Indentation_Level1">
        <table:table-column table:style-name="odt_auto_style_table_column_24_1"/>
        <table:table-row>
          <table:table-cell office:value-type="string" table:style-name="tablecell">
            <text:p text:style-name="Preformatted_20_Text">gpg <text:span text:style-name="highlight_re5">--export-secret-key</text:span> <text:span text:style-name="highlight_re5">--armor</text:span> <text:span text:style-name="highlight_sy0">&lt;</text:span>KEY-ID<text:span text:style-name="highlight_sy0">&gt;</text:span> <text:span text:style-name="highlight_sy0">&gt;</text:span> Key.gpg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f your key is password-secured enter the passphrase in the field below.</text:p>
        </text:list-item>
        <text:list-item>
          <text:p text:style-name="Numbering_20_1_Content"> Then add the name above e.g. <text:span text:style-name="Source_20_Text">apt</text:span>, and set the distribution e.g. to <text:span text:style-name="Source_20_Text">stable</text:span></text:p>
        </text:list-item>
        <text:list-item>
          <text:p text:style-name="Numbering_20_1_Content"> It's then recommended to upload the public-release-key to a RAW storage to make it easy to download. Therefore export the public key with: </text:p>
        </text:list-item>
      </text:list>
      <table:table table:style-name="Table23_Indentation_Level1">
        <table:table-column table:style-name="odt_auto_style_table_column_25_1"/>
        <table:table-row>
          <table:table-cell office:value-type="string" table:style-name="tablecell">
            <text:p text:style-name="Preformatted_20_Text">gpg <text:span text:style-name="highlight_re5">--armor</text:span> <text:span text:style-name="highlight_re5">--export</text:span> <text:span text:style-name="highlight_sy0">&lt;</text:span>KEY-ID<text:span text:style-name="highlight_sy0">&gt;</text:span> <text:span text:style-name="highlight_sy0">&gt;</text:span> Key.gpg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Finally add the repo to APT: </text:p>
        </text:list-item>
      </text:list>
      <table:table table:style-name="Table24_Indentation_Level1">
        <table:table-column table:style-name="odt_auto_style_table_column_26_1"/>
        <table:table-row>
          <table:table-cell office:value-type="string" table:style-name="tablecell">
            <text:p text:style-name="Preformatted_20_Text"><text:span text:style-name="highlight_kw3">echo</text:span> <text:span text:style-name="highlight_st0">"deb [signed-by=/usr/share/keyrings/your-repo.gpg] https://&lt;your-repo&gt;/repository/apt/ stable main"</text:span> <text:span text:style-name="highlight_sy0">|</text:span> <text:span text:style-name="highlight_kw2">sudo</text:span> 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&lt;</text:span>your-repo<text:span text:style-name="highlight_sy0">&gt;</text:span>.lis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nd add the key: </text:p>
        </text:list-item>
      </text:list>
      <table:table table:style-name="Table25_Indentation_Level1">
        <table:table-column table:style-name="odt_auto_style_table_column_27_1"/>
        <table:table-row>
          <table:table-cell office:value-type="string" table:style-name="tablecell">
            <text:p text:style-name="Preformatted_20_Text">curl <text:span text:style-name="highlight_re5">-sS</text:span> https:<text:span text:style-name="highlight_sy0">//&lt;</text:span>your-repo<text:span text:style-name="highlight_sy0">&gt;/</text:span>repository<text:span text:style-name="highlight_sy0">/</text:span>storage<text:span text:style-name="highlight_sy0">/</text:span>ReleaseKey.gpg <text:span text:style-name="highlight_sy0">|</text:span> gpg <text:span text:style-name="highlight_re5">--dearmor</text:span> <text:span text:style-name="highlight_sy0">|</text:span> <text:span text:style-name="highlight_kw2">sudo</text:span> <text:span text:style-name="highlight_kw2">tee</text:span> <text:span text:style-name="highlight_sy0">/</text:span>usr<text:span text:style-name="highlight_sy0">/</text:span>share<text:span text:style-name="highlight_sy0">/</text:span>keyrings<text:span text:style-name="highlight_sy0">/&lt;</text:span>your-repo<text:span text:style-name="highlight_sy0">&gt;</text:span>.gpg <text:span text:style-name="highlight_sy0">&gt;</text:span> <text:span text:style-name="highlight_sy0">/</text:span>dev<text:span text:style-name="highlight_sy0">/</text:span>null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Finished!</text:p>
        </text:list-item>
      </text:list>
      <text:p text:style-name="Horizontal_20_Line"/>
      <text:p text:style-name="Text_20_body"><text:span text:style-name="Emphasis">Sourced from:</text:span></text:p>
      <text:list text:style-name="List_20_1" text:continue-numbering="false">
        <text:list-item>
          <text:p text:style-name="List_20_1_Content_First"> <text:span text:style-name="Emphasis"><text:a xlink:type="simple" xlink:href="https://github.com/sonatype-nexus-community/nexus-repository-installer" text:style-name="Internet_20_link" text:visited-style-name="Visited_20_Internet_20_Link">github.com/sonatype-nexus-community</text:a></text:span></text:p>
        </text:list-item>
        <text:list-item>
          <text:p text:style-name="List_20_1_Content"> <text:span text:style-name="Emphasis"><text:a xlink:type="simple" xlink:href="https://www.howtoforge.com/how-to-install-nexus-repository-manager-on-ubuntu-22-04/" text:style-name="Internet_20_link" text:visited-style-name="Visited_20_Internet_20_Link">howtoforge.com - install Nexus3 on Ubuntu22</text:a></text:span></text:p>
        </text:list-item>
        <text:list-item>
          <text:p text:style-name="List_20_1_Content_Last"> <text:span text:style-name="Emphasis"><text:a xlink:type="simple" xlink:href="https://stackoverflow.com/questions/45867716/nexus-to-serve-up-chocolately-packages" text:style-name="Internet_20_link" text:visited-style-name="Visited_20_Internet_20_Link">stackoverflow.com - Nexus serve up chocolatey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name="LastListParagraph_FirstListParagraph_Text_20_body" style:display-name="Last First Text body" style:parent-style-name="FirstListParagraph_Text_20_body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Table2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0T18::15:26</meta:creation-date>
    <dc:creator>Generated</dc:creator>
    <dc:date>2026-08-30T18::15:26</dc:date>
    <dc:language>en-US</dc:language>
    <meta:editing-cycles>1</meta:editing-cycles>
    <meta:editing-duration>PT0S</meta:editing-duration>
    <dc:title>linux:debian:setup-repository-nexus</dc:title>
  </office:meta>
</office:document-meta>
</file>