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fa6abe7219f6932a2c24d50b05e8040.png"/>
  <manifest:file-entry manifest:media-type="image/png" manifest:full-path="Pictures/508b4b0eb6ce8e3e96d4113d4a802e7f.png"/>
  <manifest:file-entry manifest:media-type="image/png" manifest:full-path="Pictures/0b7d00bb4a8d22cb385cb5e5eeda11de.png"/>
  <manifest:file-entry manifest:media-type="image/vnd.microsoft.icon" manifest:full-path="Pictures/b9e00cf5188299e3c3280978fec7a090.ico"/>
  <manifest:file-entry manifest:media-type="image/png" manifest:full-path="Pictures/53e22dde06e64dc75ace932c0f9819f8.png"/>
  <manifest:file-entry manifest:media-type="image/png" manifest:full-path="Pictures/9cb50a1fad7890bb93c2be3c3425191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inux:kde:linux-like-windows10"/><text:bookmark-start text:name="__RefHeading___linux-with-windows-10-ui_1"/><text:bookmark-start text:name="linux-with-windows-10-ui"/>Linux with Windows 10 UI<text:bookmark-end text:name="__RefHeading___linux-with-windows-10-ui_1"/><text:bookmark-end text:name="linux-with-windows-10-ui"/></text:h>
      <text:p text:style-name="Text_20_body"><text:span text:style-name="Strong_20_Emphasis">Sounds weird? But is possible!</text:span></text:p>
      <text:p text:style-name="Text_20_body"><draw:frame draw:style-name="media" draw:name="0" text:anchor-type="as-char" draw:z-index="0" svg:width="31.75cm" style:rel-width="100%" svg:height="17.868681605003cm" style:rel-height="scale"><draw:image xlink:href="Pictures/7fa6abe7219f6932a2c24d50b05e8040.png" xlink:type="simple" xlink:show="embed" xlink:actuate="onLoad"/></draw:frame></text:p>
      <text:p text:style-name="Text_20_body">To make Linux look like Windows 10 some steps are required, this tutorial shows how to do this.</text:p>
      <text:p text:style-name="Text_20_body">Firstly you need a <text:span text:style-name="Source_20_Text">KDE/Plasma</text:span> <text:a xlink:type="simple" xlink:href="https://kde.org/plasma-desktop/" text:style-name="Internet_20_link" text:visited-style-name="Visited_20_Internet_20_Link">desktop environment</text:a>, therefore you can either use the official Ubuntu-derivate <text:a xlink:type="simple" xlink:href="https://kubuntu.org/" text:style-name="Internet_20_link" text:visited-style-name="Visited_20_Internet_20_Link">Kubuntu</text:a> or any Linux distribution with the <text:span text:style-name="Source_20_Text">KDE/Plasma</text:span>-Desktop environment installed.</text:p>
      <text:p text:style-name="Text_20_body">This tutorial was tested against <text:span text:style-name="Source_20_Text">Ubuntu 22.04/23.10 with KDE/Plasma (Kubuntu)</text:span> and <text:span text:style-name="Source_20_Text">Debian 12/13 with KDE/Plasma</text:span>.</text:p>
      <text:p text:style-name="Horizontal_20_Line"/>
      <text:h text:style-name="Heading_20_2" text:outline-level="2"><text:bookmark-start text:name="__RefHeading___required-themes_2"/><text:bookmark-start text:name="required-themes"/>Required themes<text:bookmark-end text:name="__RefHeading___required-themes_2"/><text:bookmark-end text:name="required-themes"/></text:h>
      <text:p text:style-name="Text_20_body">To start, open the settings app an go to <text:span text:style-name="Source_20_Text">Global Theme</text:span>. Click on <text:span text:style-name="Source_20_Text">Get New Global Themes…</text:span>
After that search for <text:span text:style-name="Source_20_Text">Win10Sur-dark Global Theme</text:span> <text:a xlink:type="simple" xlink:href="https://store.kde.org/p/1449189" text:style-name="Internet_20_link" text:visited-style-name="Visited_20_Internet_20_Link">store.kde.org - Win10Sur-dark</text:a>, click <text:span text:style-name="Source_20_Text">Install</text:span> and then <text:span text:style-name="Source_20_Text">Use</text:span>. Now continue with this procedure for the following theme settings:</text:p>
      <table:table table:style-name="Table">
        <table:table-column/>
        <table:table-column/>
        <table:table-column/>
        <table:table-row>
          <table:table-cell office:value-type="string" table:style-name="tableheader">
            <text:p text:style-name="Table_20_Heading"> Setting            </text:p>
          </table:table-cell>
          <table:table-cell office:value-type="string" table:style-name="tableheader">
            <text:p text:style-name="Table_20_Heading"> required Theme        </text:p>
          </table:table-cell>
          <table:table-cell office:value-type="string" table:style-name="tableheader">
            <text:p text:style-name="Table_20_Heading"> URL                                                                                                                                                                                                                                           </text:p>
          </table:table-cell>
        </table:table-row>
        <table:table-row>
          <table:table-cell office:value-type="string" table:style-name="tablecell">
            <text:p text:style-name="tablealignleft"> Global Theme       </text:p>
          </table:table-cell>
          <table:table-cell office:value-type="string" table:style-name="tablecell">
            <text:p text:style-name="tablealignleft"> Win10Sur-dark         </text:p>
          </table:table-cell>
          <table:table-cell office:value-type="string" table:style-name="tablecell">
            <text:p text:style-name="tablealignleft"> <text:a xlink:type="simple" xlink:href="https://store.kde.org/p/1449189" text:style-name="Internet_20_link" text:visited-style-name="Visited_20_Internet_20_Link">store.kde.org - Win10Sur-dark</text:a>                                                                                                                                                                             </text:p>
          </table:table-cell>
        </table:table-row>
        <table:table-row>
          <table:table-cell office:value-type="string" table:style-name="tablecell">
            <text:p text:style-name="tablealignleft"> Plasma Style       </text:p>
          </table:table-cell>
          <table:table-cell office:value-type="string" table:style-name="tablecell">
            <text:p text:style-name="tablealignleft"> We10XOS-dark-custom   </text:p>
          </table:table-cell>
          <table:table-cell office:value-type="string" table:style-name="tablecell">
            <text:p text:style-name="tablealignleft"> <text:a xlink:type="simple" xlink:href="https://store.kde.org/p/1540145" text:style-name="Internet_20_link" text:visited-style-name="Visited_20_Internet_20_Link">store.kde.org - We10XOS-dark-custom</text:a>                                                                                                                                                                       </text:p>
          </table:table-cell>
        </table:table-row>
        <table:table-row>
          <table:table-cell office:value-type="string" table:style-name="tablecell">
            <text:p text:style-name="tablealignleft"> Window Decoration  </text:p>
          </table:table-cell>
          <table:table-cell office:value-type="string" table:style-name="tablecell">
            <text:p text:style-name="tablealignleft"> Win10OS Aurorae-dark  </text:p>
          </table:table-cell>
          <table:table-cell office:value-type="string" table:style-name="tablecell">
            <text:p text:style-name="tablealignleft"> <text:a xlink:type="simple" xlink:href="https://store.kde.org/p/1383067" text:style-name="Internet_20_link" text:visited-style-name="Visited_20_Internet_20_Link">store.kde.org - Win10OS Aurorae-dark</text:a>, if it's not downloadable from store.kde.org, use clone the GitHub repository and install it manually <text:a xlink:type="simple" xlink:href="https://github.com/yeyushengfan258/Win10OS-kde" text:style-name="Internet_20_link" text:visited-style-name="Visited_20_Internet_20_Link">github.com</text:a>  </text:p>
          </table:table-cell>
        </table:table-row>
        <table:table-row>
          <table:table-cell office:value-type="string" table:style-name="tablecell">
            <text:p text:style-name="tablealignleft"> Icons              </text:p>
          </table:table-cell>
          <table:table-cell office:value-type="string" table:style-name="tablecell">
            <text:p text:style-name="tablealignleft"> KWinDE                </text:p>
          </table:table-cell>
          <table:table-cell office:value-type="string" table:style-name="tablecell">
            <text:p text:style-name="tablealignleft"> <text:a xlink:type="simple" xlink:href="https://store.kde.org/p/1387736" text:style-name="Internet_20_link" text:visited-style-name="Visited_20_Internet_20_Link">store.kde.org - KWinDE</text:a>                                                                                                                                                                                    </text:p>
          </table:table-cell>
        </table:table-row>
        <table:table-row>
          <table:table-cell office:value-type="string" table:style-name="tablecell">
            <text:p text:style-name="tablealignleft"> Cursors            </text:p>
          </table:table-cell>
          <table:table-cell office:value-type="string" table:style-name="tablecell">
            <text:p text:style-name="tablealignleft"> Win10OS-cursors       </text:p>
          </table:table-cell>
          <table:table-cell office:value-type="string" table:style-name="tablecell">
            <text:p text:style-name="tablealignleft"> <text:a xlink:type="simple" xlink:href="https://store.kde.org/p/1383064" text:style-name="Internet_20_link" text:visited-style-name="Visited_20_Internet_20_Link">store.kde.org - Win10OS-cursors</text:a>                                                                                                                                                                           </text:p>
          </table:table-cell>
        </table:table-row>
      </table:table>
      <text:p text:style-name="Text_20_body">Errors can occur, for now you can ignore them, if any persistent errors are present try rebooting and reinstalling.</text:p>
      <text:p text:style-name="Text_20_body">To remove this annoying three dots: </text:p>
      <text:p text:style-name="Text_20_body"><draw:frame draw:style-name="media" draw:name="1" text:anchor-type="as-char" draw:z-index="1" svg:width="10.583333333333cm" svg:height="0.95096618357488cm"><draw:image xlink:href="Pictures/508b4b0eb6ce8e3e96d4113d4a802e7f.png" xlink:type="simple" xlink:show="embed" xlink:actuate="onLoad"/></draw:frame></text:p>
      <text:p text:style-name="Text_20_body">Go to Window Decorations and <text:span text:style-name="Source_20_Text">Titlebar Buttons</text:span>. Then drag the pin down and apply your changes. Now your titlebar looks clean like in Windows 10.</text:p>
      <text:p text:style-name="Text_20_body"> Sometimes the install process of themes fails, in this case try rebooting your whole system. If this doesn't fixes the problem, completely uninstall the affected theme pack, apply the default theme and rebegin the installation process. </text:p>
      <text:h text:style-name="Heading_20_2" text:outline-level="2"><text:bookmark-start text:name="__RefHeading___login-screen_3"/><text:bookmark-start text:name="login-screen"/>Login-Screen<text:bookmark-end text:name="__RefHeading___login-screen_3"/><text:bookmark-end text:name="login-screen"/></text:h>
      <text:p text:style-name="Text_20_body">Unfortunately there is no fancy theme for Plasma's lock screen, but switching to <text:span text:style-name="Source_20_Text">Win10Sur-dark</text:span> under <text:span text:style-name="Source_20_Text">Login Screen (SDDM)</text:span> can make the lock screen look better than it's looks originally.</text:p>
      <text:h text:style-name="Heading_20_2" text:outline-level="2"><text:bookmark-start text:name="__RefHeading___windows-10-like-startmenu-search-and-notification-button_4"/><text:bookmark-start text:name="windows-10-like-startmenu-search-and-notification-button"/>Windows 10 like startmenu, search and notification button<text:bookmark-end text:name="__RefHeading___windows-10-like-startmenu-search-and-notification-button_4"/><text:bookmark-end text:name="windows-10-like-startmenu-search-and-notification-button"/></text:h>
      <text:p text:style-name="Text_20_body">There is a cool Windows 10-like start menu called <text:span text:style-name="Source_20_Text">Tiled Menu</text:span> for Plasma: <text:a xlink:type="simple" xlink:href="https://store.kde.org/p/1160672" text:style-name="Internet_20_link" text:visited-style-name="Visited_20_Internet_20_Link">store.kde.org - Tiled Menu</text:a>. To install it, right-click the taskbar and select <text:span text:style-name="Source_20_Text">Add widgets</text:span>, then click <text:span text:style-name="Source_20_Text">Get New Widgets</text:span> and search for <text:span text:style-name="Source_20_Text">Tiled Menu</text:span>. Install the widget, reopen the widget-adding panel and drag the widget to the desired position.</text:p>
      <text:p text:style-name="Text_20_body">Search and notification buttons are also a plugins for Plasma's taskbar, search either for <text:span text:style-name="Source_20_Text">search</text:span> or <text:span text:style-name="Source_20_Text">notification</text:span> and drag the widget to any position on the taskbar.
To prevent a doubled notification icon, disable the notification badge completely for the system tray by right-clicking the system tray and <text:span text:style-name="Source_20_Text">Configure system tray</text:span>.</text:p>
      <text:p text:style-name="Text_20_body">To make use of <text:span text:style-name="Source_20_Text">Win</text:span>+<text:span text:style-name="Source_20_Text">Tab</text:span> search for the plugin <text:span text:style-name="Source_20_Text">Present Windows Button for Willow</text:span>, install it and drag also it to the desired position. <text:a xlink:type="simple" xlink:href="https://store.kde.org/p/1719511" text:style-name="Internet_20_link" text:visited-style-name="Visited_20_Internet_20_Link">store.kde.org - Present Windows Button for Willow</text:a>.</text:p>
      <text:p text:style-name="Text_20_body">After this steps the taskbar <text:span text:style-name="Emphasis">can</text:span> look like this:</text:p>
      <text:p text:style-name="Text_20_body"><draw:frame draw:style-name="media" draw:name="2" text:anchor-type="as-char" draw:z-index="2" svg:width="39.6875cm" style:rel-width="100%" svg:height="0.70316571130797cm" style:rel-height="scale"><draw:image xlink:href="Pictures/0b7d00bb4a8d22cb385cb5e5eeda11de.png" xlink:type="simple" xlink:show="embed" xlink:actuate="onLoad"/></draw:frame></text:p>
      <text:h text:style-name="Heading_20_2" text:outline-level="2"><text:bookmark-start text:name="__RefHeading___custom-icons_5"/><text:bookmark-start text:name="custom-icons"/>Custom icons<text:bookmark-end text:name="__RefHeading___custom-icons_5"/><text:bookmark-end text:name="custom-icons"/></text:h>
      <text:p text:style-name="Text_20_body">Therefore that some icons are looking a bit weird, here are some icons you can use to make them look better:</text:p>
      <text:p text:style-name="Text_20_body"><text:span text:style-name="Strong_20_Emphasis">Task-View-Icon:</text:span>
<draw:frame draw:style-name="media" draw:name="3" text:anchor-type="as-char" draw:z-index="3" svg:width="2.6458333333333cm" style:rel-width="100%" svg:height="2.6458333333333cm" style:rel-height="scale"><draw:image xlink:href="Pictures/b9e00cf5188299e3c3280978fec7a090.ico" xlink:type="simple" xlink:show="embed" xlink:actuate="onLoad"/></draw:frame></text:p>
      <text:p text:style-name="Text_20_body">Feel free to use this icon!</text:p>
      <text:p text:style-name="Text_20_body"><text:span text:style-name="Emphasis">Due to copyright reasons please download a Windows 10-Icon for the start menu for your self.</text:span></text:p>
      <text:p text:style-name="Text_20_body">To change the icon of an app, open the menu, search for the app, right-click it, select <text:span text:style-name="Source_20_Text">Edit application</text:span> and change the icon in the windows that just appeared.</text:p>
      <text:h text:style-name="Heading_20_2" text:outline-level="2"><text:bookmark-start text:name="__RefHeading___optional-settings_6"/><text:bookmark-start text:name="optional-settings"/>Optional Settings<text:bookmark-end text:name="__RefHeading___optional-settings_6"/><text:bookmark-end text:name="optional-settings"/></text:h>
      <text:p text:style-name="Text_20_body">If you wish to have a different taskbar you can change the default <text:span text:style-name="Source_20_Text">Icons-only Task Manager</text:span> to <text:span text:style-name="Source_20_Text">Task Manager</text:span> by right-clicking the taskbar and then <text:span text:style-name="Source_20_Text">Show alternatives</text:span>:</text:p>
      <text:p text:style-name="Text_20_body"><text:span text:style-name="Strong_20_Emphasis"><text:span text:style-name="Source_20_Text">Icons-only Task Manager</text:span></text:span>:</text:p>
      <text:p text:style-name="Text_20_body"><draw:frame draw:style-name="media" draw:name="4" text:anchor-type="as-char" draw:z-index="4" svg:width="39.6875cm" style:rel-width="100%" svg:height="0.74491657977059cm" style:rel-height="scale"><draw:image xlink:href="Pictures/53e22dde06e64dc75ace932c0f9819f8.png" xlink:type="simple" xlink:show="embed" xlink:actuate="onLoad"/></draw:frame></text:p>
      <text:p text:style-name="Text_20_body"><text:span text:style-name="Strong_20_Emphasis"><text:span text:style-name="Source_20_Text">Task Manager</text:span></text:span>:</text:p>
      <text:p text:style-name="Text_20_body"><draw:frame draw:style-name="media" draw:name="5" text:anchor-type="as-char" draw:z-index="5" svg:width="39.6875cm" style:rel-width="100%" svg:height="0.72384705575821cm" style:rel-height="scale"><draw:image xlink:href="Pictures/9cb50a1fad7890bb93c2be3c3425191b.png" xlink:type="simple" xlink:show="embed" xlink:actuate="onLoad"/></draw:frame></text:p>
      <text:p text:style-name="Horizontal_20_Line"/>
      <text:p text:style-name="Text_20_body"><text:span text:style-name="Emphasis"><text:a xlink:type="simple" xlink:href="https://www.deviantart.com/kilertas/art/Hero-Wallpaper-Simplified-4k-553246349" text:style-name="Internet_20_link" text:visited-style-name="Visited_20_Internet_20_Link">Image Source Windows Background (28.11.23)</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31T07::45:51</meta:creation-date>
    <dc:creator>Generated</dc:creator>
    <dc:date>2026-08-31T07::45:51</dc:date>
    <dc:language>en-US</dc:language>
    <meta:editing-cycles>1</meta:editing-cycles>
    <meta:editing-duration>PT0S</meta:editing-duration>
    <dc:title>linux:kde:linux-like-windows10</dc:title>
  </office:meta>
</office:document-meta>
</file>