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apt"/><text:bookmark-start text:name="__RefHeading___apt_1"/><text:bookmark-start text:name="apt"/>APT<text:bookmark-end text:name="__RefHeading___apt_1"/><text:bookmark-end text:name="apt"/></text:h>
      <text:h text:style-name="Heading_20_3" text:outline-level="3"><text:bookmark-start text:name="__RefHeading___disable-new-notifications-from-listchanges_2"/><text:bookmark-start text:name="disable-new-notifications-from-listchanges"/>Disable new notifications from listchanges<text:bookmark-end text:name="__RefHeading___disable-new-notifications-from-listchanges_2"/><text:bookmark-end text:name="disable-new-notifications-from-listchanges"/></text:h>
      <text:p text:style-name="Text_20_body">To disable the sending of listchanges information from APT run the following command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pkg-reconfigure <text:span text:style-name="highlight_kw2">apt-listchanges</text:span></text:p>
          </table:table-cell>
        </table:table-row>
      </table:table>
      <text:p text:style-name="Text_20_body">Then select <text:span text:style-name="Source_20_Text">None</text:span> as <text:span text:style-name="Source_20_Text">Method to be used to display changes</text:span>. Confirm all other requests with the default selected value.</text:p>
      <text:h text:style-name="Heading_20_3" text:outline-level="3"><text:bookmark-start text:name="__RefHeading___disable-debsecan-debian-security-notifications_3"/><text:bookmark-start text:name="disable-debsecan-debian-security-notifications"/>Disable debsecan (Debian Security) notifications<text:bookmark-end text:name="__RefHeading___disable-debsecan-debian-security-notifications_3"/><text:bookmark-end text:name="disable-debsecan-debian-security-notifications"/></text:h>
      <text:p text:style-name="Text_20_body">If enabled the debsecan-package will send a daily email with all vulnerabilities in installed packages on the system. To disable remove the <text:span text:style-name="Source_20_Text">MAILTO</text:span> from the file <text:span text:style-name="Source_20_Text">/etc/cron.d/debseca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19</meta:creation-date>
    <dc:creator>Generated</dc:creator>
    <dc:date>2026-08-31T08::12:19</dc:date>
    <dc:language>en-US</dc:language>
    <meta:editing-cycles>1</meta:editing-cycles>
    <meta:editing-duration>PT0S</meta:editing-duration>
    <dc:title>linux:linux-tutorials:apt</dc:title>
  </office:meta>
</office:document-meta>
</file>