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enable-wol-persistent"/><text:bookmark-start text:name="__RefHeading___enable-wake-on-lan-persistent_1"/><text:bookmark-start text:name="enable-wake-on-lan-persistent"/>Enable Wake-on-LAN persistent<text:bookmark-end text:name="__RefHeading___enable-wake-on-lan-persistent_1"/><text:bookmark-end text:name="enable-wake-on-lan-persist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2:38</meta:creation-date>
    <dc:creator>Generated</dc:creator>
    <dc:date>2026-08-31T08::12:38</dc:date>
    <dc:language>en-US</dc:language>
    <meta:editing-cycles>1</meta:editing-cycles>
    <meta:editing-duration>PT0S</meta:editing-duration>
    <dc:title>linux:linux-tutorials:enable-wol-persistent</dc:title>
  </office:meta>
</office:document-meta>
</file>