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linux-tutorials:gui-based-backup-solutions"/><text:bookmark-start text:name="__RefHeading___backup-solutions-gui_1"/><text:bookmark-start text:name="backup-solutions-gui"/>Backup Solutions (GUI)<text:bookmark-end text:name="__RefHeading___backup-solutions-gui_1"/><text:bookmark-end text:name="backup-solutions-gui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This site requires a rework. We're working on it! Although we leave it online for documentation purposes.</text:span></text:p></table:table-cell></table:table-row></table:table></draw:text-box></draw:frame></text:p>
      <text:h text:style-name="Heading_20_3" text:outline-level="3"><text:bookmark-start text:name="__RefHeading___pika_2"/><text:bookmark-start text:name="pika"/>Pika<text:bookmark-end text:name="__RefHeading___pika_2"/><text:bookmark-end text:name="pika"/></text:h>
      <text:p text:style-name="Text_20_body">Simple graphical backup solution based on <text:a xlink:type="simple" xlink:href="#__RefHeading___vorta_3" text:style-name="Local_20_link" text:visited-style-name="Visited_20_Local_20_Link">vorta</text:a>:</text:p>
      <text:p text:style-name="Text_20_body"><text:span text:style-name="Strong_20_Emphasis">Works on:</text:span></text:p>
      <text:list text:style-name="List_20_1" text:continue-numbering="false">
        <text:list-item>
          <text:p text:style-name="LastListParagraph_List_20_1_Content_First"> Linux (GNOME)</text:p>
        </text:list-item>
      </text:list>
      <text:p text:style-name="Text_20_body">Source code: <text:a xlink:type="simple" xlink:href="https://github.com/pika-backup/pika-backup" text:style-name="Internet_20_link" text:visited-style-name="Visited_20_Internet_20_Link">github.com/pika-backup/pika-backup</text:a></text:p>
      <text:p text:style-name="Horizontal_20_Line"/>
      <text:h text:style-name="Heading_20_3" text:outline-level="3"><text:bookmark-start text:name="__RefHeading___vorta_3"/><text:bookmark-start text:name="vorta"/>vorta<text:bookmark-end text:name="__RefHeading___vorta_3"/><text:bookmark-end text:name="vorta"/></text:h>
      <text:p text:style-name="Text_20_body">Another simple graphical backup solution:</text:p>
      <text:p text:style-name="Text_20_body"><text:span text:style-name="Strong_20_Emphasis">Works on:</text:span></text:p>
      <text:list text:style-name="List_20_1" text:continue-numbering="false">
        <text:list-item>
          <text:p text:style-name="List_20_1_Content_First"> Linux</text:p>
        </text:list-item>
        <text:list-item>
          <text:p text:style-name="List_20_1_Content"> macOS</text:p>
        </text:list-item>
        <text:list-item>
          <text:p text:style-name="List_20_1_Content_Last"> Windows</text:p>
        </text:list-item>
      </text:list>
      <text:p text:style-name="Text_20_body"><text:span text:style-name="Strong_20_Emphasis">APT-Installation:</text:span>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sudo</text:span> apt <text:span text:style-name="highlight_kw2">install</text:span> vorta</text:p>
          </table:table-cell>
        </table:table-row>
      </table:table>
      <text:p text:style-name="Text_20_body">Source code: <text:a xlink:type="simple" xlink:href="https://github.com/borgbase/vorta" text:style-name="Internet_20_link" text:visited-style-name="Visited_20_Internet_20_Link">github.com/borgbase/vorta</text:a></text:p>
      <text:p text:style-name="Horizontal_20_Line"/>
      <text:h text:style-name="Heading_20_3" text:outline-level="3"><text:bookmark-start text:name="__RefHeading___kbackup_4"/><text:bookmark-start text:name="kbackup"/>kbackup<text:bookmark-end text:name="__RefHeading___kbackup_4"/><text:bookmark-end text:name="kbackup"/></text:h>
      <text:p text:style-name="Text_20_body"><text:span text:style-name="Emphasis">Backup program with an easy-to-use interface</text:span>:</text:p>
      <text:p text:style-name="Text_20_body"><text:span text:style-name="Strong_20_Emphasis">Works on:</text:span></text:p>
      <text:list text:style-name="List_20_1" text:continue-numbering="false">
        <text:list-item>
          <text:p text:style-name="LastListParagraph_List_20_1_Content_First"> Linux</text:p>
        </text:list-item>
      </text:list>
      <text:p text:style-name="Text_20_body"><text:span text:style-name="Strong_20_Emphasis">Installation via SNAP:</text:span>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snap <text:span text:style-name="highlight_kw2">install</text:span> kbackup</text:p>
          </table:table-cell>
        </table:table-row>
      </table:table>
      <text:p text:style-name="Text_20_body">Source code: <text:a xlink:type="simple" xlink:href="https://invent.kde.org/utilities/kbackup" text:style-name="Internet_20_link" text:visited-style-name="Visited_20_Internet_20_Link">invent.kde.org/utilities/kbackup</text:a></text:p>
      <text:p text:style-name="Horizontal_20_Line"/>
      <text:h text:style-name="Heading_20_3" text:outline-level="3"><text:bookmark-start text:name="__RefHeading___freefilesync_5"/><text:bookmark-start text:name="freefilesync"/>Freefilesync<text:bookmark-end text:name="__RefHeading___freefilesync_5"/><text:bookmark-end text:name="freefilesync"/></text:h>
      <text:p text:style-name="Text_20_body">URL: <text:a xlink:type="simple" xlink:href="https://freefilesync.org/" text:style-name="Internet_20_link" text:visited-style-name="Visited_20_Internet_20_Link">freefilesync.org</text:a></text:p>
      <text:p text:style-name="Text_20_body"><text:span text:style-name="Strong_20_Emphasis">Works on:</text:span></text:p>
      <text:list text:style-name="List_20_1" text:continue-numbering="false">
        <text:list-item>
          <text:p text:style-name="List_20_1_Content_First"> Linux</text:p>
        </text:list-item>
        <text:list-item>
          <text:p text:style-name="List_20_1_Content"> macOS</text:p>
        </text:list-item>
        <text:list-item>
          <text:p text:style-name="List_20_1_Content_Last"> Windows</text:p>
        </text:list-item>
      </text:list>
      <text:p text:style-name="Horizontal_20_Line"/>
      <text:p text:style-name="Text_20_body"><text:span text:style-name="Emphasis">Sourced from <text:a xlink:type="simple" xlink:href="https://www.youtube.com/watch?v=M9cXRp4YiG8" text:style-name="Internet_20_link" text:visited-style-name="Visited_20_Internet_20_Link">youtube.com - Novaspirittech - 4 Linux Backup Utilities</text:a> (last access: 21.03.2024)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2:40</meta:creation-date>
    <dc:creator>Generated</dc:creator>
    <dc:date>2026-08-31T08::12:40</dc:date>
    <dc:language>en-US</dc:language>
    <meta:editing-cycles>1</meta:editing-cycles>
    <meta:editing-duration>PT0S</meta:editing-duration>
    <dc:title>linux:linux-tutorials:gui-based-backup-solutions</dc:title>
  </office:meta>
</office:document-meta>
</file>