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rustdesk"/><text:bookmark-start text:name="__RefHeading___rustdesk_1"/><text:bookmark-start text:name="rustdesk"/>Rustdesk<text:bookmark-end text:name="__RefHeading___rustdesk_1"/><text:bookmark-end text:name="rustdesk"/></text:h>
      <text:p text:style-name="Text_20_body">Rustdesk is a free open source self-hostable remote desktop software for Linux, MacOS and Windows.</text:p>
      <text:p text:style-name="Text_20_body">→ To their GitHub: <text:a xlink:type="simple" xlink:href="https://github.com/rustdesk" text:style-name="Internet_20_link" text:visited-style-name="Visited_20_Internet_20_Link">github.com/rustdesk</text:a></text:p>
      <text:h text:style-name="Heading_20_3" text:outline-level="3"><text:bookmark-start text:name="__RefHeading___configure-rustdesk-client-for-linux-from-cli_2"/><text:bookmark-start text:name="configure-rustdesk-client-for-linux-from-cli"/>Configure Rustdesk client for Linux from CLI<text:bookmark-end text:name="__RefHeading___configure-rustdesk-client-for-linux-from-cli_2"/><text:bookmark-end text:name="configure-rustdesk-client-for-linux-from-cl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41</meta:creation-date>
    <dc:creator>Generated</dc:creator>
    <dc:date>2026-08-31T08::12:41</dc:date>
    <dc:language>en-US</dc:language>
    <meta:editing-cycles>1</meta:editing-cycles>
    <meta:editing-duration>PT0S</meta:editing-duration>
    <dc:title>linux:linux-tutorials:rustdesk</dc:title>
  </office:meta>
</office:document-meta>
</file>