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2d1931716c074eb0456a5c702d3848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inux:linux-tutorials:set-persistent-mac-rtl8111"/><text:bookmark-start text:name="__RefHeading___set-persistent-mac-for-rtl811181688411-r8169-with-udev_1"/><text:bookmark-start text:name="set-persistent-mac-for-rtl811181688411-r8169-with-udev"/>Set persistent MAC for RTL8111/8168/8411 (r8169) with udev<text:bookmark-end text:name="__RefHeading___set-persistent-mac-for-rtl811181688411-r8169-with-udev_1"/><text:bookmark-end text:name="set-persistent-mac-for-rtl811181688411-r8169-with-udev"/></text:h>
      <text:p text:style-name="Text_20_body">This tutorial does only work on systems that use <text:span text:style-name="Source_20_Text"><text:span text:style-name="Strong_20_Emphasis">udev</text:span></text:span>, like IPFire!The Linux kernel mod <text:span text:style-name="Source_20_Text">r8169</text:span> seems to set random MAC addresses for Realtek's ethernet cards 8111/8168/8411 every time this devices gets booted. This behaviour also seems to be intended like described in <text:a xlink:type="simple" xlink:href="https://bugzilla.kernel.org/show_bug.cgi?id=215087" text:style-name="Internet_20_link" text:visited-style-name="Visited_20_Internet_20_Link">this</text:a> kernel patch. </text:p>
      <text:p text:style-name="Text_20_body">You can verify this by checking your (boot-) log, if it contains <text:span text:style-name="Source_20_Text">can't read MAC address, setting random one</text:span> on the device that uses the mod <text:span text:style-name="Source_20_Text">r8169</text:span>, you may be affected.</text:p>
      <text:p text:style-name="Text_20_body">But it may break your system like when using IPFire that recognizes it's NICs from their MAC address. </text:p>
      <text:h text:style-name="Heading_20_3" text:outline-level="3"><text:bookmark-start text:name="__RefHeading___get-pci-device-information_2"/><text:bookmark-start text:name="get-pci-device-information"/>Get PCI device information<text:bookmark-end text:name="__RefHeading___get-pci-device-information_2"/><text:bookmark-end text:name="get-pci-device-information"/></text:h>
      <text:p text:style-name="Text_20_body">Use the following command and determine your NIC and it's PCI address: (<text:span text:style-name="Source_20_Text">pciutils</text:span> is required)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lspci</text:span> <text:span text:style-name="highlight_re5">-v</text:span></text:p>
          </table:table-cell>
        </table:table-row>
      </table:table>
      <text:p text:style-name="Text_20_body">The output may look like this:</text:p>
      <text:p text:style-name="Text_20_body"><draw:frame draw:style-name="media" draw:name="0" text:anchor-type="as-char" draw:z-index="0" svg:width="23.8125cm" style:rel-width="100%" svg:height="3.6405649038462cm" style:rel-height="scale"><draw:image xlink:href="Pictures/92d1931716c074eb0456a5c702d3848a.png" xlink:type="simple" xlink:show="embed" xlink:actuate="onLoad"/></draw:frame></text:p>
      <text:p text:style-name="Text_20_body">Now take note of it's address, in this case <text:span text:style-name="Source_20_Text">04:00.0</text:span>.</text:p>
      <text:h text:style-name="Heading_20_3" text:outline-level="3"><text:bookmark-start text:name="__RefHeading___create-udev-rules_3"/><text:bookmark-start text:name="create-udev-rules"/>Create udev rules<text:bookmark-end text:name="__RefHeading___create-udev-rules_3"/><text:bookmark-end text:name="create-udev-rules"/></text:h>
      <text:p text:style-name="Text_20_body">Then add a <text:span text:style-name="Source_20_Text">udev</text:span>-rule for this NIC. Therefore create a new rule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2">nano</text:span> <text:span text:style-name="highlight_sy0">/</text:span>etc<text:span text:style-name="highlight_sy0">/</text:span>udev<text:span text:style-name="highlight_sy0">/</text:span>rules.d<text:span text:style-name="highlight_sy0">/</text:span><text:span text:style-name="highlight_nu0">10</text:span>-network-persistent-custom-mac-address.rules</text:p>
          </table:table-cell>
        </table:table-row>
      </table:table>
      <text:p text:style-name="Text_20_body">And add the following content: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re2">SUBSYSTEM</text:span>==<text:span text:style-name="highlight_st0">"net"</text:span>, <text:span text:style-name="highlight_re2">ACTION</text:span>==<text:span text:style-name="highlight_st0">"add"</text:span>, <text:span text:style-name="highlight_re2">KERNELS</text:span>==<text:span text:style-name="highlight_st0">"0000:&lt;pci-address&gt;"</text:span>, <text:span text:style-name="highlight_re2">PROGRAM</text:span>=<text:span text:style-name="highlight_st0">"/sbin/ip link set %k address &lt;your-persistent-mac&gt;"</text:span></text:p>
          </table:table-cell>
        </table:table-row>
      </table:table>
      <text:p text:style-name="Text_20_body">Replace <text:span text:style-name="Source_20_Text">pci-address</text:span> with the NICs PCI address that you got from the step before and <text:span text:style-name="Source_20_Text">your-persistent-mac</text:span> with the MAC address that should always be assigned to this NIC. (both without <text:span text:style-name="Source_20_Text">&lt;</text:span> and <text:span text:style-name="Source_20_Text">&gt;</text:span>). </text:p>
      <text:p text:style-name="Text_20_body">Finally save the file and reboot.</text:p>
      <text:p text:style-name="Horizontal_20_Line"/>
      <text:p text:style-name="Text_20_body"><text:span text:style-name="Emphasis">Resourced used: <text:a xlink:type="simple" xlink:href="https://serverfault.com/questions/813995/change-interface-mac-hw-address-using-udev-rules" text:style-name="Internet_20_link" text:visited-style-name="Visited_20_Internet_20_Link">serverfault.com - Change interface MAC HW address</text:a>, <text:a xlink:type="simple" xlink:href="https://packetpushers.net/udev/" text:style-name="Internet_20_link" text:visited-style-name="Visited_20_Internet_20_Link">packetpushers.net - udev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31T08::37:43</meta:creation-date>
    <dc:creator>Generated</dc:creator>
    <dc:date>2026-08-31T08::37:43</dc:date>
    <dc:language>en-US</dc:language>
    <meta:editing-cycles>1</meta:editing-cycles>
    <meta:editing-duration>PT0S</meta:editing-duration>
    <dc:title>linux:linux-tutorials:set-persistent-mac-rtl8111</dc:title>
  </office:meta>
</office:document-meta>
</file>