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sticky-notes"/><text:bookmark-start text:name="__RefHeading___sticky-linux-notes_1"/><text:bookmark-start text:name="sticky-linux-notes"/>Sticky Linux notes<text:bookmark-end text:name="__RefHeading___sticky-linux-notes_1"/><text:bookmark-end text:name="sticky-linux-notes"/></text:h>
      <text:p text:style-name="Text_20_body">This page keeps all Linux related quick commands and shortcuts, as well as useful other information.</text:p>
      <text:h text:style-name="Heading_20_3" text:outline-level="3"><text:bookmark-start text:name="__RefHeading___get-os-information_2"/><text:bookmark-start text:name="get-os-information"/>Get OS information<text:bookmark-end text:name="__RefHeading___get-os-information_2"/><text:bookmark-end text:name="get-os-information"/></text:h>
      <text:p text:style-name="Text_20_body">Get OS information from <text:span text:style-name="Source_20_Text">/etc/os-release</text:span>.</text:p>
      <text:p text:style-name="Text_20_body">Example: Debia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2">PRETTY_NAME</text:span>=<text:span text:style-name="highlight_st0">"Debian GNU/Linux 11 (bullseye)"</text:span><text:line-break/><text:span text:style-name="highlight_re2">NAME</text:span>=<text:span text:style-name="highlight_st0">"Debian GNU/Linux"</text:span><text:line-break/><text:span text:style-name="highlight_re2">VERSION_ID</text:span>=<text:span text:style-name="highlight_st0">"11"</text:span><text:line-break/><text:span text:style-name="highlight_re2">VERSION</text:span>=<text:span text:style-name="highlight_st0">"11 (bullseye)"</text:span><text:line-break/><text:span text:style-name="highlight_re2">VERSION_CODENAME</text:span>=bullseye<text:line-break/><text:span text:style-name="highlight_re2">ID</text:span>=debian<text:line-break/><text:span text:style-name="highlight_re2">HOME_URL</text:span>=<text:span text:style-name="highlight_st0">"https://www.debian.org/"</text:span><text:line-break/><text:span text:style-name="highlight_re2">SUPPORT_URL</text:span>=<text:span text:style-name="highlight_st0">"https://www.debian.org/support"</text:span><text:line-break/><text:span text:style-name="highlight_re2">BUG_REPORT_URL</text:span>=<text:span text:style-name="highlight_st0">"https://bugs.debian.org/"</text:span></text:p>
          </table:table-cell>
        </table:table-row>
      </table:table>
      <text:p text:style-name="Text_20_body">Import this to a bash script via:</text:p>
      <text:p text:style-name="Text_20_body">The var <text:span text:style-name="Source_20_Text">ID</text:span> is then <text:span text:style-name="Source_20_Text">debian</text:span>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f</text:span> <text:span text:style-name="highlight_br0">[</text:span> <text:span text:style-name="highlight_re5">-f</text:span> <text:span text:style-name="highlight_sy0">/</text:span>etc<text:span text:style-name="highlight_sy0">/</text:span>os-release <text:span text:style-name="highlight_br0">]</text:span>; <text:span text:style-name="highlight_kw1">then</text:span><text:line-break/><text:s text:c="2"/>. <text:span text:style-name="highlight_sy0">/</text:span>etc<text:span text:style-name="highlight_sy0">/</text:span>os-release<text:line-break/><text:s text:c="2"/><text:span text:style-name="highlight_re2">ID</text:span>=<text:span text:style-name="highlight_re1">$ID</text:span><text:line-break/><text:span text:style-name="highlight_kw1">fi</text:span></text:p>
          </table:table-cell>
        </table:table-row>
      </table:table>
      <text:p text:style-name="Text_20_body">Sourced from: <text:a xlink:type="simple" xlink:href="https://unix.stackexchange.com/questions/6345/how-can-i-get-distribution-name-and-version-number-in-a-simple-shell-script" text:style-name="Internet_20_link" text:visited-style-name="Visited_20_Internet_20_Link">stackexchange.org</text:a></text:p>
      <text:p text:style-name="Horizontal_20_Line"/>
      <text:h text:style-name="Heading_20_3" text:outline-level="3"><text:bookmark-start text:name="__RefHeading___view-cpu-information_3"/><text:bookmark-start text:name="view-cpu-information"/>View CPU information<text:bookmark-end text:name="__RefHeading___view-cpu-information_3"/><text:bookmark-end text:name="view-cpu-information"/></text:h>
      <text:p text:style-name="Text_20_body">To view information about the CPU use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cat</text:span> <text:span text:style-name="highlight_sy0">/</text:span>proc<text:span text:style-name="highlight_sy0">/</text:span>cpuinfo</text:p>
          </table:table-cell>
        </table:table-row>
      </table:table>
      <text:p text:style-name="Horizontal_20_Line"/>
      <text:h text:style-name="Heading_20_3" text:outline-level="3"><text:bookmark-start text:name="__RefHeading___allow-users-to-write-to-specific-directory_4"/><text:bookmark-start text:name="allow-users-to-write-to-specific-directory"/>Allow users to write to specific directory<text:bookmark-end text:name="__RefHeading___allow-users-to-write-to-specific-directory_4"/><text:bookmark-end text:name="allow-users-to-write-to-specific-directory"/></text:h>
      <text:p text:style-name="Text_20_body">To allow any user to read/write a directory adjust permissions with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hmod</text:span> <text:span text:style-name="highlight_re5">-R</text:span> 0777 <text:span text:style-name="highlight_sy0">/</text:span>path<text:span text:style-name="highlight_sy0">/</text:span>to<text:span text:style-name="highlight_sy0">/</text:span><text:span text:style-name="highlight_kw2">dir</text:span></text:p>
          </table:table-cell>
        </table:table-row>
      </table:table>
      <text:p text:style-name="Text_20_body"><text:span text:style-name="Source_20_Text">-R</text:span> sets the permissions recursively. </text:p>
      <text:p text:style-name="Text_20_body">//Sourced from <text:a xlink:type="simple" xlink:href="https://superuser.com/questions/126073/chmod-to-allow-read-and-write-permissions-for-directory" text:style-name="Internet_20_link" text:visited-style-name="Visited_20_Internet_20_Link">superuser.com - Chmod to allow read and write permissions</text:a>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7:44</meta:creation-date>
    <dc:creator>Generated</dc:creator>
    <dc:date>2026-08-31T08::37:44</dc:date>
    <dc:language>en-US</dc:language>
    <meta:editing-cycles>1</meta:editing-cycles>
    <meta:editing-duration>PT0S</meta:editing-duration>
    <dc:title>linux:linux-tutorials:sticky-notes</dc:title>
  </office:meta>
</office:document-meta>
</file>