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d9bf7a0c099199af09e393d11f58e2.png"/>
  <manifest:file-entry manifest:media-type="image/png" manifest:full-path="Pictures/f1c32435bfd1db2278c1b0c6b0a2ec9c.png"/>
  <manifest:file-entry manifest:media-type="image/png" manifest:full-path="Pictures/077a34967b903b41ce0304c7e50dd9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waterfox-install"/><text:bookmark-start text:name="__RefHeading___waterfox-on-linux-installsettings_1"/><text:bookmark-start text:name="waterfox-on-linux-installsettings"/>Waterfox on Linux (Install/Settings)<text:bookmark-end text:name="__RefHeading___waterfox-on-linux-installsettings_1"/><text:bookmark-end text:name="waterfox-on-linux-installsettings"/></text:h>
      <text:h text:style-name="Heading_20_3" text:outline-level="3"><text:bookmark-start text:name="__RefHeading___waterfox-installation-from-repository-debian-fedora-centos_2"/><text:bookmark-start text:name="waterfox-installation-from-repository-debian-fedora-centos"/>Waterfox Installation from Repository (Debian, Fedora, CentOS)<text:bookmark-end text:name="__RefHeading___waterfox-installation-from-repository-debian-fedora-centos_2"/><text:bookmark-end text:name="waterfox-installation-from-repository-debian-fedora-centos"/></text:h>
      <text:p text:style-name="Text_20_body">Although there are no official Debian repositories for Waterfox, it can be installed from a repsoitory with APT.</text:p>
      <text:p text:style-name="Text_20_body">Repository: <text:a xlink:type="simple" xlink:href="https://download.opensuse.org/repositories/home:/hawkeye116477:/waterfox:/build-depends/" text:style-name="Internet_20_link" text:visited-style-name="Visited_20_Internet_20_Link">opensuse.org</text:a></text:p>
      <text:p text:style-name="Text_20_body">Therefore use this command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update <text:span text:style-name="highlight_sy0">&amp;&amp;</text:span> <text:span text:style-name="highlight_kw2">sudo</text:span> apt upgrade <text:span text:style-name="highlight_re5">-y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software-properties-common apt-transport-https curl <text:span text:style-name="highlight_re5">-y</text:span></text:p>
          </table:table-cell>
        </table:table-row>
      </table:table>
      <text:p text:style-name="Text_20_body"><text:span text:style-name="Strong_20_Emphasis">Quick install:</text:span></text:p>
      <text:p text:style-name="Text_20_body">Just run the following command to get the repository key and install it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curl <text:span text:style-name="highlight_re5">-fsSL</text:span> https:<text:span text:style-name="highlight_sy0">//</text:span>download.opensuse.org<text:span text:style-name="highlight_sy0">/</text:span>repositories<text:span text:style-name="highlight_sy0">/</text:span>home:hawkeye116477:waterfox<text:span text:style-name="highlight_sy0">/</text:span>xUbuntu_24.04<text:span text:style-name="highlight_sy0">/</text:span>Release.key <text:span text:style-name="highlight_sy0">|</text:span> <text:span text:style-name="highlight_kw2">sudo</text:span> gpg <text:span text:style-name="highlight_re5">--dearmor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trusted.gpg.d<text:span text:style-name="highlight_sy0">/</text:span>home_hawkeye116477_waterfox.gpg <text:span text:style-name="highlight_sy0">&gt;</text:span> <text:span text:style-name="highlight_sy0">/</text:span>dev<text:span text:style-name="highlight_sy0">/</text:span>null</text:p>
          </table:table-cell>
        </table:table-row>
      </table:table>
      <text:p text:style-name="Text_20_body">Then add the repository to the sources lists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3">echo</text:span> <text:span text:style-name="highlight_st_h">'deb http://download.opensuse.org/repositories/home:/hawkeye116477:/waterfox/xUbuntu_24.04/ /'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home:hawkeye116477:waterfox.list</text:p>
          </table:table-cell>
        </table:table-row>
      </table:table>
      <text:p text:style-name="Horizontal_20_Line"/>
      <text:p text:style-name="Text_20_body"><text:span text:style-name="Strong_20_Emphasis">Longer, bit outdated way:</text:span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download.opensuse.org<text:span text:style-name="highlight_sy0">/</text:span>repositories<text:span text:style-name="highlight_sy0">/</text:span>home:hawkeye116477:waterfox<text:span text:style-name="highlight_sy0">/</text:span>Debian_11<text:span text:style-name="highlight_sy0">/</text:span>Release.key</text:p>
          </table:table-cell>
        </table:table-row>
      </table:table>
      <text:p text:style-name="Text_20_body"><text:span text:style-name="Emphasis">Replace <text:span text:style-name="Source_20_Text">Debian_11</text:span> with your distribution, e.g. <text:span text:style-name="Source_20_Text">Debian_12</text:span>. Therefore have a look at <text:a xlink:type="simple" xlink:href="https://download.opensuse.org/repositories/home:hawkeye116477:waterfox/" text:style-name="Internet_20_link" text:visited-style-name="Visited_20_Internet_20_Link">download.opensuse.org/repositories</text:a></text:span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gpg <text:span text:style-name="highlight_re5">--dearmor</text:span> Release.key <text:span text:style-name="highlight_sy0">&amp;&amp;</text:span> <text:span text:style-name="highlight_kw2">cat</text:span> Release.key.gpg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trusted.gpg.d<text:span text:style-name="highlight_sy0">/</text:span>home_hawkeye116477_waterfox.gpg <text:span text:style-name="highlight_sy0">&gt;</text:span> <text:span text:style-name="highlight_sy0">/</text:span>dev<text:span text:style-name="highlight_sy0">/</text:span>null</text:p>
          </table:table-cell>
        </table:table-row>
      </table:table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rm</text:span> Release.key<text:span text:style-name="highlight_sy0">*</text:span></text:p>
          </table:table-cell>
        </table:table-row>
      </table:table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3">echo</text:span> <text:span text:style-name="highlight_st_h">'deb http://download.opensuse.org/repositories/home:/hawkeye116477:/waterfox/Debian_11/ /'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home:hawkeye116477:waterfox.list</text:p>
          </table:table-cell>
        </table:table-row>
      </table:table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sudo</text:span> apt update</text:p>
          </table:table-cell>
        </table:table-row>
      </table:table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fonts-lyx <text:span text:style-name="highlight_kw2">ffmpeg</text:span> <text:span text:style-name="highlight_re5">-y</text:span> waterfox-g-kde</text:p>
          </table:table-cell>
        </table:table-row>
      </table:table>
      <text:p text:style-name="Text_20_body"><text:span text:style-name="Emphasis">Sourced from <text:a xlink:type="simple" xlink:href="https://www.linuxcapable.com/install-waterfox-browser-on-ubuntu-linux/" text:style-name="Internet_20_link" text:visited-style-name="Visited_20_Internet_20_Link">linuxcapable.com</text:a></text:span></text:p>
      <text:h text:style-name="Heading_20_3" text:outline-level="3"><text:bookmark-start text:name="__RefHeading___waterfox-installation-via-flathub_3"/><text:bookmark-start text:name="waterfox-installation-via-flathub"/>Waterfox Installation via flathub<text:bookmark-end text:name="__RefHeading___waterfox-installation-via-flathub_3"/><text:bookmark-end text:name="waterfox-installation-via-flathub"/></text:h>
      <text:p text:style-name="Text_20_body">Simply run: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flatpak <text:span text:style-name="highlight_kw2">install</text:span> flathub net.waterfox.waterfox</text:p>
          </table:table-cell>
        </table:table-row>
      </table:table>
      <text:p text:style-name="Text_20_body"><text:span text:style-name="Emphasis">Disclaimer: packages might be a bit outdated when sourcing from flathub!</text:span></text:p>
      <text:h text:style-name="Heading_20_3" text:outline-level="3"><text:bookmark-start text:name="__RefHeading___waterfox-system-s-titlebar-on-plasma_4"/><text:bookmark-start text:name="waterfox-system-s-titlebar-on-plasma"/>Waterfox system's titlebar on Plasma<text:bookmark-end text:name="__RefHeading___waterfox-system-s-titlebar-on-plasma_4"/><text:bookmark-end text:name="waterfox-system-s-titlebar-on-plasma"/></text:h>
      <text:p text:style-name="Text_20_body">When installing <text:a xlink:type="simple" xlink:href="https://waterfox.net" text:style-name="Internet_20_link" text:visited-style-name="Visited_20_Internet_20_Link">Waterfox</text:a> on a KDE/Plasma environment, it could be that Waterfox's default setting is to use a custom title bar like this:</text:p>
      <text:p text:style-name="Text_20_body"><draw:frame draw:style-name="media" draw:name="0" text:anchor-type="as-char" draw:z-index="0" svg:width="37.041666666667cm" style:rel-width="100%" svg:height="0.69525547445255cm" style:rel-height="scale"><draw:image xlink:href="Pictures/80d9bf7a0c099199af09e393d11f58e2.png" xlink:type="simple" xlink:show="embed" xlink:actuate="onLoad"/></draw:frame></text:p>
      <text:p text:style-name="Text_20_body">In some configurations this can look very ugly like above. But it's possible to change this, therefore navigate to <text:span text:style-name="Source_20_Text">More tools</text:span> &gt; <text:span text:style-name="Source_20_Text">Customize toolbar</text:span> and tick the check in the lower left corner that says <text:span text:style-name="Source_20_Text">Title Bar</text:span>:
<draw:frame draw:style-name="media" draw:name="1" text:anchor-type="as-char" draw:z-index="1" svg:width="31.75cm" style:rel-width="100%" svg:height="16.761085028691cm" style:rel-height="scale"><draw:image xlink:href="Pictures/f1c32435bfd1db2278c1b0c6b0a2ec9c.png" xlink:type="simple" xlink:show="embed" xlink:actuate="onLoad"/></draw:frame></text:p>
      <text:p text:style-name="Text_20_body">Finally your Waterfox should look like this:</text:p>
      <text:p text:style-name="Text_20_body"><draw:frame draw:style-name="media" draw:name="2" text:anchor-type="as-char" draw:z-index="2" svg:width="37.041666666667cm" style:rel-width="100%" svg:height="1.2946226743175cm" style:rel-height="scale"><draw:image xlink:href="Pictures/077a34967b903b41ce0304c7e50dd9e5.png" xlink:type="simple" xlink:show="embed" xlink:actuate="onLoad"/></draw:frame></text:p>
      <text:p text:style-name="Text_20_body"><text:span text:style-name="Emphasis">Sourced from <text:a xlink:type="simple" xlink:href="https://www.askvg.com/tip-force-firefox-to-always-use-system-titlebar-in-windows/" text:style-name="Internet_20_link" text:visited-style-name="Visited_20_Internet_20_Link">askvg.de - Firefox Settings</text:a></text:span></text:p>
      <text:h text:style-name="Heading_20_3" text:outline-level="3"><text:bookmark-start text:name="__RefHeading___fix-missing-fonts_5"/><text:bookmark-start text:name="fix-missing-fonts"/>Fix missing fonts<text:bookmark-end text:name="__RefHeading___fix-missing-fonts_5"/><text:bookmark-end text:name="fix-missing-fonts"/></text:h>
      <text:p text:style-name="Text_20_body">It might be, that some webpages will be displayed in Times New Roman font, to fix that install the missing fonts by just installing the packages <text:span text:style-name="Source_20_Text">ttf-mscorefonts-installer</text:span> and <text:span text:style-name="Source_20_Text">fonts-lyx</text:span>: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ttf-mscorefonts-installer fonts-lyx <text:span text:style-name="highlight_kw2">ffmpeg</text:span></text:p>
          </table:table-cell>
        </table:table-row>
      </table:table>
      <text:p text:style-name="Text_20_body">The package <text:span text:style-name="Source_20_Text">ffmpeg</text:span> will additionally make video and audio output poss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8:12</meta:creation-date>
    <dc:creator>Generated</dc:creator>
    <dc:date>2026-08-31T08::38:12</dc:date>
    <dc:language>en-US</dc:language>
    <meta:editing-cycles>1</meta:editing-cycles>
    <meta:editing-duration>PT0S</meta:editing-duration>
    <dc:title>linux:linux-tutorials:waterfox-install</dc:title>
  </office:meta>
</office:document-meta>
</file>