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7e240fc1be34c5023875f6d21a3fd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nitoring:observium:check-raidcontroller-state"/><text:bookmark-start text:name="__RefHeading___check-raid-controller-state-with-observium-lsiadaptec_1"/><text:bookmark-start text:name="check-raid-controller-state-with-observium-lsiadaptec"/>Check Raid-Controller state with Observium (LSI/Adaptec)<text:bookmark-end text:name="__RefHeading___check-raid-controller-state-with-observium-lsiadaptec_1"/><text:bookmark-end text:name="check-raid-controller-state-with-observium-lsiadaptec"/></text:h>
      <text:p text:style-name="Text_20_body"><text:span text:style-name="Emphasis">Both methods have been tested on Debian.</text:span></text:p>
      <text:p text:style-name="Text_20_body">To monitor a <text:span text:style-name="Strong_20_Emphasis">RAID-Controller</text:span> (not the RAID-State) with Observium the Observium-Agent can be used:</text:p>
      <text:list text:style-name="Numbering_20_1" text:continue-numbering="false">
        <text:list-item>
          <text:p text:style-name="Numbering_20_1_Content_First"> Firstly install Observium's Agent by using this script: <text:a xlink:type="simple" xlink:href="https://github.com/Zyzonix/attic/blob/main/observium/observium-agent-quick-install.sh" text:style-name="Internet_20_link" text:visited-style-name="Visited_20_Internet_20_Link">github.com/Zyzonix/attic - observium-agent-quick-install.sh</text:a></text:p>
        </text:list-item>
        <text:list-item>
          <text:p text:style-name="Numbering_20_1_Content"> Then verify that the correct software for the RAID-Controller in use is installed. LSI: <text:span text:style-name="Source_20_Text">MegaCLI64</text:span> and Adaptec <text:span text:style-name="Source_20_Text">arcconf</text:span> is required. Verify a correct working of the software, otherwise the agent's module <text:span text:style-name="Source_20_Text">hdarray</text:span> will not work.</text:p>
        </text:list-item>
        <text:list-item>
          <text:p text:style-name="Numbering_20_1_Content"> Enable <text:span text:style-name="Source_20_Text">hdarray</text:span>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ln</text:span> <text:span text:style-name="highlight_re5">-s</text:span> <text:span text:style-name="highlight_sy0">/</text:span>usr<text:span text:style-name="highlight_sy0">/</text:span>lib<text:span text:style-name="highlight_sy0">/</text:span>observium_agent<text:span text:style-name="highlight_sy0">/</text:span>scripts-availabe<text:span text:style-name="highlight_sy0">/</text:span>hdarray <text:span text:style-name="highlight_sy0">/</text:span>usr<text:span text:style-name="highlight_sy0">/</text:span>lib<text:span text:style-name="highlight_sy0">/</text:span>observium_agent<text:span text:style-name="highlight_sy0">/</text:span>scripts-availabe<text:span text:style-name="highlight_sy0">/</text:span>.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estart the socket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systemctl restart observium_agent.socket</text:p>
          </table:table-cell>
        </table:table-row>
      </table:table>
      <text:list text:style-name="Numbering_20_1" text:continue-numbering="true">
        <text:list-item/>
        <text:list-item>
          <text:p text:style-name="LastListParagraph_Numbering_20_1_Content_First"> Finally add an Alert-Checker for <text:span text:style-name="Source_20_Text">Status</text:span> with the following settings: <text:span text:style-name="Strong_20_Emphasis">Conditions:</text:span> <text:span text:style-name="Source_20_Text">status_event noteuqals ok</text:span> and associate it with <text:span text:style-name="Source_20_Text">Status entPhysicalClass equals controller</text:span><draw:frame draw:style-name="media" draw:name="0" text:anchor-type="as-char" draw:z-index="0" svg:width="26.458333333333cm" style:rel-width="100%" svg:height="9.122106943336cm" style:rel-height="scale"><draw:image xlink:href="Pictures/537e240fc1be34c5023875f6d21a3fdb.png" xlink:type="simple" xlink:show="embed" xlink:actuate="onLoad"/></draw:frame></text:p>
        </text:list-item>
      </text:list>
      <text:p text:style-name="Horizontal_20_Line"/>
      <text:h text:style-name="Heading_20_3" text:outline-level="3"><text:bookmark-start text:name="__RefHeading___other-method-to-monitor-the-raid-state-insecureoutdated_2"/><text:bookmark-start text:name="other-method-to-monitor-the-raid-state-insecureoutdated"/>Other Method to monitor the RAID-state (insecure/outdated)<text:bookmark-end text:name="__RefHeading___other-method-to-monitor-the-raid-state-insecureoutdated_2"/><text:bookmark-end text:name="other-method-to-monitor-the-raid-state-insecureoutdated"/></text:h>
      <text:p text:style-name="Text_20_body"><text:span text:style-name="Emphasis">To use this method the enterprise version of Observium is required!</text:span></text:p>
      <text:p text:style-name="Text_20_body"><text:span text:style-name="Strong_20_Emphasis">Structure of this method:</text:span> Observium uses the <text:span text:style-name="Source_20_Text">check_by_ssh</text:span> plugin from Nagios to connect to the remote machine via SSH. A special user with limited access will then execute the <text:span text:style-name="Source_20_Text">check_raid</text:span>-Plugin (also from Nagios) on the remote machine and will then send back the output to Observium. An alert checker can then check the RAID-state.</text:p>
      <text:p text:style-name="Text_20_body"><text:span text:style-name="Strong_20_Emphasis">Setup:</text:span></text:p>
      <text:list text:style-name="Numbering_20_1" text:continue-numbering="false">
        <text:list-item>
          <text:p text:style-name="Numbering_20_1_Content_First"> Firstly install <text:span text:style-name="Source_20_Text">monitoring-plugins-contrib</text:span> on the remote machine and <text:span text:style-name="Source_20_Text">monitoring-plugins-basics</text:span> on Observium.</text:p>
        </text:list-item>
        <text:list-item>
          <text:p text:style-name="Numbering_20_1_Content"> Then add a user called <text:span text:style-name="Source_20_Text">observium</text:span> on the remote machine and add him to the group <text:span text:style-name="Source_20_Text">ssh</text:span>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sudo</text:span> usermod <text:span text:style-name="highlight_re5">-aG</text:span> <text:span text:style-name="highlight_kw2">ssh</text:span> observium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dit the <text:span text:style-name="Source_20_Text">/etc/sudoers</text:span> file and allow <text:span text:style-name="Source_20_Text">observium</text:span> to execute <text:span text:style-name="Source_20_Text">check_raid</text:span>, therefore add the following lines: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0"># Add permission for knecht (used by Observium) to execute check_raid</text:span><text:line-break/>observium<text:s text:c="10"/><text:span text:style-name="highlight_re2">ALL</text:span>=<text:s text:c="4"/>NOPASSWD: <text:span text:style-name="highlight_sy0">/</text:span>usr<text:span text:style-name="highlight_sy0">/</text:span>lib<text:span text:style-name="highlight_sy0">/</text:span>nagios<text:span text:style-name="highlight_sy0">/</text:span>plugins<text:span text:style-name="highlight_sy0">/</text:span>check_raid 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Now allow password-less authentication by copying the SSH-keys from the observium machine to the remote machine: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ssh-copy-id <text:span text:style-name="highlight_re5">-i</text:span> .ssh<text:span text:style-name="highlight_sy0">/</text:span>id_rsa.pub observium<text:span text:style-name="highlight_sy0">@&lt;</text:span>remote-ip<text:span text:style-name="highlight_sy0">&gt;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By default the <text:span text:style-name="Source_20_Text">check_by_ssh</text:span> plugin is disabled for Observium. Enable it by adding the following lines to <text:span text:style-name="Source_20_Text">/opt/observium/includes/definitions/entities/probes.inc.php</text:span>: </text:p>
        </text:list-item>
      </text:list>
      <table:table table:style-name="Table6_Indentation_Level1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sy0">//</text:span> Custom extension <text:span text:style-name="highlight_kw1">for</text:span> remote checks<text:line-break/><text:span text:style-name="highlight_re1">$probe</text:span> = <text:span text:style-name="highlight_st_h">'check_by_ssh'</text:span>;<text:line-break/><text:span text:style-name="highlight_re1">$config</text:span><text:span text:style-name="highlight_br0">[</text:span><text:span text:style-name="highlight_st_h">'probes'</text:span><text:span text:style-name="highlight_br0">]</text:span><text:span text:style-name="highlight_br0">[</text:span><text:span text:style-name="highlight_re1">$probe</text:span><text:span text:style-name="highlight_br0">]</text:span><text:span text:style-name="highlight_br0">[</text:span><text:span text:style-name="highlight_st_h">'enable'</text:span><text:span text:style-name="highlight_br0">]</text:span> = <text:span text:style-name="highlight_nu0">1</text:span>;<text:line-break/><text:span text:style-name="highlight_re1">$config</text:span><text:span text:style-name="highlight_br0">[</text:span><text:span text:style-name="highlight_st_h">'probes'</text:span><text:span text:style-name="highlight_br0">]</text:span><text:span text:style-name="highlight_br0">[</text:span><text:span text:style-name="highlight_re1">$probe</text:span><text:span text:style-name="highlight_br0">]</text:span><text:span text:style-name="highlight_br0">[</text:span><text:span text:style-name="highlight_st_h">'descr'</text:span><text:span text:style-name="highlight_br0">]</text:span><text:s text:c="2"/>= <text:span text:style-name="highlight_st_h">'Execute checks remotely via SSH'</text:span>;<text:line-break/><text:span text:style-name="highlight_sy0">//</text:span> End of custom code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Finally restart <text:span text:style-name="Source_20_Text">apache2</text:span></text:p>
        </text:list-item>
        <text:list-item>
          <text:p text:style-name="Numbering_20_1_Content_Last"> Now add a probe in Observium's webinterface with the following values: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Config-Option    </text:p>
          </table:table-cell>
          <table:table-cell office:value-type="string" table:style-name="tableheader">
            <text:p text:style-name="Table_20_Heading"> Value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evice           </text:p>
          </table:table-cell>
          <table:table-cell office:value-type="string" table:style-name="tablecell">
            <text:p text:style-name="tablealignleft"> Remote-Device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obe Type       </text:p>
          </table:table-cell>
          <table:table-cell office:value-type="string" table:style-name="tablecell">
            <text:p text:style-name="tablealignleft"> <text:span text:style-name="Source_20_Text">check_by_ssh</text:span>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escription      </text:p>
          </table:table-cell>
          <table:table-cell office:value-type="string" table:style-name="tablecell">
            <text:p text:style-name="tablealignleft"> <text:span text:style-name="Source_20_Text">RAID | &lt;hostname&gt;</text:span>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xtra arguments  </text:p>
          </table:table-cell>
          <table:table-cell office:value-type="string" table:style-name="tablecell">
            <table:table table:style-name="Table">
              <table:table-column table:style-name="odt_auto_style_table_column_8_1"/>
              <table:table-row>
                <table:table-cell office:value-type="string" table:style-name="tablecell">
                  <text:p text:style-name="Preformatted_20_Text"><text:span text:style-name="highlight_re5">-H</text:span> <text:span text:style-name="highlight_sy0">&lt;</text:span><text:span text:style-name="highlight_kw2">hostname</text:span><text:span text:style-name="highlight_sy0">&gt;</text:span> <text:span text:style-name="highlight_re5">-l</text:span> observium<text:s text:c="2"/><text:span text:style-name="highlight_re5">-C</text:span> <text:span text:style-name="highlight_st_h">'/usr/bin/sudo /usr/lib/nagios/plugins/check_raid'</text:span></text:p>
                </table:table-cell>
              </table:table-row>
            </table:table>
          </table:table-cell>
        </table:table-row>
      </table:table>
      <text:p text:style-name="Text_20_body"><text:span text:style-name="Strong_20_Emphasis">Check</text:span> <text:span text:style-name="Source_20_Text">/opt/observium/includes/definitions/entities/probes.inc.php</text:span> <text:span text:style-name="Strong_20_Emphasis">after each update to verify that ** <text:span text:style-name="Source_20_Text">check_by_ssh</text:span> **is still enabled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7::45:47</meta:creation-date>
    <dc:creator>Generated</dc:creator>
    <dc:date>2026-08-31T07::45:47</dc:date>
    <dc:language>en-US</dc:language>
    <meta:editing-cycles>1</meta:editing-cycles>
    <meta:editing-duration>PT0S</meta:editing-duration>
    <dc:title>monitoring:observium:check-raidcontroller-state</dc:title>
  </office:meta>
</office:document-meta>
</file>