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76b7a62d2d5db4119e4ff15fec7f67.jpg"/>
  <manifest:file-entry manifest:media-type="image/png" manifest:full-path="Pictures/35b5471d75eb578705fde19c74d70940.png"/>
  <manifest:file-entry manifest:media-type="image/jpeg" manifest:full-path="Pictures/2107a7fbee1bcfe0c69d8f7bb6f1b0c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pberry-pi:ipfire-on-rpicm4"/><text:bookmark-start text:name="__RefHeading___install-ipfire-on-a-raspberry-pi-cm4-on-dfrobot-carrier-board-over-serial-console_1"/><text:bookmark-start text:name="install-ipfire-on-a-raspberry-pi-cm4-on-dfrobot-carrier-board-over-serial-console"/>Install IPFire on a Raspberry Pi CM4 on DFRobot Carrier Board over Serial Console<text:bookmark-end text:name="__RefHeading___install-ipfire-on-a-raspberry-pi-cm4-on-dfrobot-carrier-board-over-serial-console_1"/><text:bookmark-end text:name="install-ipfire-on-a-raspberry-pi-cm4-on-dfrobot-carrier-board-over-serial-console"/></text:h>
      <text:p text:style-name="Text_20_body"><draw:frame draw:style-name="mediaright" draw:name="0" text:anchor-type="paragraph" draw:z-index="0" svg:width="11.90625cm" svg:height="7.9375cm"><draw:image xlink:href="Pictures/5d76b7a62d2d5db4119e4ff15fec7f67.jpg" xlink:type="simple" xlink:show="embed" xlink:actuate="onLoad"/></draw:frame>
This tutorial covers how to install a <text:a xlink:type="simple" xlink:href="https://ipfire.org/" text:style-name="Internet_20_link" text:visited-style-name="Visited_20_Internet_20_Link">IPFire</text:a> Firewall on to a <text:a xlink:type="simple" xlink:href="https://www.raspberrypi.com/products/compute-module-4/?variant=raspberry-pi-cm4001000" text:style-name="Internet_20_link" text:visited-style-name="Visited_20_Internet_20_Link">Raspberry Pi Compute Module 4</text:a> that is carried on <text:a xlink:type="simple" xlink:href="https://www.dfrobot.com/product-2242.html" text:style-name="Internet_20_link" text:visited-style-name="Visited_20_Internet_20_Link">DFRobot's Router Carrier Board Mini</text:a> using a <text:span text:style-name="Strong_20_Emphasis">serial console</text:span>.</text:p>
      <text:p text:style-name="Text_20_body"><text:span text:style-name="Emphasis">Disclaimer: all provided links in this article <text:span text:style-name="Strong_20_Emphasis">aren't</text:span> sponsored!</text:span></text:p>
      <text:p text:style-name="Text_20_body">Tutorial tested against a Raspberry Pi Compute Module 4 (4GB, rev. 1.2) and IPFire Core Update 179. During the setup a second Raspberry Pi 3B+ with local attached keyboard and monitor was used. → IPFire's wiki can be found <text:a xlink:type="simple" xlink:href="https://wiki.ipfire.org/" text:style-name="Internet_20_link" text:visited-style-name="Visited_20_Internet_20_Link">here</text:a>.</text:p>
      <text:p text:style-name="Text_20_body">→ And the DFRobot's wiki <text:a xlink:type="simple" xlink:href="https://wiki.dfrobot.com/Compute_Module_4_IoT_Router_Board_Mini_SKU_DFR0767" text:style-name="Internet_20_link" text:visited-style-name="Visited_20_Internet_20_Link">here</text:a>.</text:p>
      <text:h text:style-name="Heading_20_2" text:outline-level="2"><text:bookmark-start text:name="__RefHeading___preparationrequirements_2"/><text:bookmark-start text:name="preparationrequirements"/>Preparation / Requirements<text:bookmark-end text:name="__RefHeading___preparationrequirements_2"/><text:bookmark-end text:name="preparationrequirements"/></text:h>
      <text:list text:style-name="List_20_1" text:continue-numbering="false">
        <text:list-item>
          <text:p text:style-name="List_20_1_Content_First"> SD-Card (32 GB) + SD-Card-Reader</text:p>
        </text:list-item>
        <text:list-item>
          <text:p text:style-name="List_20_1_Content"> Raspberry Pi Compute Module 4 (4GB RAM recommended)</text:p>
        </text:list-item>
        <text:list-item>
          <text:p text:style-name="List_20_1_Content"> Jumper Wires (Female to Female)</text:p>
        </text:list-item>
        <text:list-item>
          <text:p text:style-name="List_20_1_Content"> Official Raspberry Pi USB-C Powersupply (CM4 requires 5V <text:span text:style-name="Strong_20_Emphasis">3A</text:span>!)</text:p>
        </text:list-item>
        <text:list-item>
          <text:p text:style-name="List_20_1_Content_Last"> Configured and running Raspberry Pi (either with SSH-access or working display output)</text:p>
        </text:list-item>
      </text:list>
      <text:p text:style-name="Text_20_body"><text:span text:style-name="Emphasis">Depending on your Setup:</text:span></text:p>
      <text:list text:style-name="List_20_1" text:continue-numbering="false">
        <text:list-item>
          <text:p text:style-name="List_20_1_Content_First"> <text:span text:style-name="Emphasis">HDMI-Cable</text:span></text:p>
        </text:list-item>
        <text:list-item>
          <text:p text:style-name="List_20_1_Content"> <text:span text:style-name="Emphasis">Keyboard</text:span></text:p>
        </text:list-item>
        <text:list-item>
          <text:p text:style-name="List_20_1_Content_Last"> <text:span text:style-name="Emphasis">or USB2TTL Apdapter</text:span></text:p>
        </text:list-item>
      </text:list>
      <text:h text:style-name="Heading_20_2" text:outline-level="2"><text:bookmark-start text:name="__RefHeading___download-and-flash-the-image-to-the-sd-card_3"/><text:bookmark-start text:name="download-and-flash-the-image-to-the-sd-card"/>Download and flash the Image to the SD-Card<text:bookmark-end text:name="__RefHeading___download-and-flash-the-image-to-the-sd-card_3"/><text:bookmark-end text:name="download-and-flash-the-image-to-the-sd-card"/></text:h>
      <text:p text:style-name="Text_20_body">Download the <text:span text:style-name="Source_20_Text">aarch64</text:span> Flash Image from IPFire's webpage: <text:a xlink:type="simple" xlink:href="https://www.ipfire.org/download" text:style-name="Internet_20_link" text:visited-style-name="Visited_20_Internet_20_Link">ipfire.org/download</text:a>.
Then flash the Image on another computer to the SD-Card. Therefore you can use <text:a xlink:type="simple" xlink:href="https://sourceforge.net/projects/win32diskimager/" text:style-name="Internet_20_link" text:visited-style-name="Visited_20_Internet_20_Link">Win32DiskImager</text:a> (Windows), the official <text:a xlink:type="simple" xlink:href="https://www.raspberrypi.com/software/" text:style-name="Internet_20_link" text:visited-style-name="Visited_20_Internet_20_Link">Raspberry Pi Imager</text:a> (Linux, Windows and MacOS) or <text:a xlink:type="simple" xlink:href="https://etcher.balena.io/" text:style-name="Internet_20_link" text:visited-style-name="Visited_20_Internet_20_Link">BalenaEtcher</text:a> (Web, Linux and Windows).</text:p>
      <text:list text:style-name="List_20_1" text:continue-numbering="false">
        <text:list-item>
          <text:p text:style-name="List_20_1_Content_First"> <text:span text:style-name="Strong_20_Emphasis">The compressed IMG is required, the ISO image will not work!</text:span></text:p>
        </text:list-item>
        <text:list-item>
          <text:p text:style-name="List_20_1_Content_Last"> If experiencing boot issues when using newer hardware revisions have a look at the official IPFire wiki: <text:a xlink:type="simple" xlink:href="https://wiki.ipfire.org/hardware/arm/rpi/four#fn:1" text:style-name="Internet_20_link" text:visited-style-name="Visited_20_Internet_20_Link">wiki.ipfire.org</text:a>!</text:p>
        </text:list-item>
      </text:list>
      <text:p text:style-name="Text_20_body">Before ejecting the SD-Card perform the following changes:</text:p>
      <text:p text:style-name="Text_20_body">→ Enable the serial console: add (if not present) <text:span text:style-name="Source_20_Text">enable_uart=1</text:span> to <text:span text:style-name="Source_20_Text">config.txt</text:span>.</text:p>
      <text:p text:style-name="Text_20_body">→ Check if <text:span text:style-name="Source_20_Text">SERIAL-CONSOLE</text:span> in <text:span text:style-name="Source_20_Text">uENV.txt</text:span> is <text:span text:style-name="Source_20_Text">SERIAL-CONSOLE=ON</text:span>.</text:p>
      <text:h text:style-name="Heading_20_2" text:outline-level="2"><text:bookmark-start text:name="__RefHeading___connect-both-pi-s-with-jumper-cables_4"/><text:bookmark-start text:name="connect-both-pi-s-with-jumper-cables"/>Connect both Pi's with jumper cables<text:bookmark-end text:name="__RefHeading___connect-both-pi-s-with-jumper-cables_4"/><text:bookmark-end text:name="connect-both-pi-s-with-jumper-cables"/></text:h>
      <text:p text:style-name="Text_20_body"><draw:frame draw:style-name="mediaright" draw:name="1" text:anchor-type="paragraph" draw:z-index="1" svg:width="11.90625cm" svg:height="8.5179296875cm"><draw:image xlink:href="Pictures/35b5471d75eb578705fde19c74d70940.png" xlink:type="simple" xlink:show="embed" xlink:actuate="onLoad"/></draw:frame>
<draw:frame draw:style-name="mediaright" draw:name="2" text:anchor-type="paragraph" draw:z-index="2" svg:width="7.9375cm" style:rel-width="100%" svg:height="7.9375cm" style:rel-height="scale"><draw:image xlink:href="Pictures/2107a7fbee1bcfe0c69d8f7bb6f1b0c8.jpg" xlink:type="simple" xlink:show="embed" xlink:actuate="onLoad"/></draw:frame>
Now connect the following pins on your carrier board's GPIO and your second Pi's GPIO with three jumper wires (female to female)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arrier Board (CM4)  </text:p>
          </table:table-cell>
          <table:table-cell office:value-type="string" table:style-name="tableheader">
            <text:p text:style-name="Table_20_Heading"> 2nd Raspberry Pi / USB2TTL  </text:p>
          </table:table-cell>
          <table:table-cell office:value-type="string" table:style-name="tableheader">
            <text:p text:style-name="Table_20_Heading"> Use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span text:style-name="Source_20_Text">6</text:span></text:span>            </text:p>
          </table:table-cell>
          <table:table-cell office:value-type="string" table:style-name="tablecell">
            <text:p text:style-name="tablealignleft"> <text:span text:style-name="Strong_20_Emphasis"><text:span text:style-name="Source_20_Text">6</text:span></text:span> / <text:span text:style-name="Strong_20_Emphasis"><text:span text:style-name="Source_20_Text">GND</text:span></text:span>     </text:p>
          </table:table-cell>
          <table:table-cell office:value-type="string" table:style-name="tablecell">
            <text:p text:style-name="tablealignleft"> Ground (GND)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span text:style-name="Source_20_Text">10</text:span></text:span>           </text:p>
          </table:table-cell>
          <table:table-cell office:value-type="string" table:style-name="tablecell">
            <text:p text:style-name="tablealignleft"> <text:span text:style-name="Strong_20_Emphasis"><text:span text:style-name="Source_20_Text">8</text:span></text:span> / <text:span text:style-name="Strong_20_Emphasis"><text:span text:style-name="Source_20_Text">TX</text:span></text:span>      </text:p>
          </table:table-cell>
          <table:table-cell office:value-type="string" table:style-name="tablecell">
            <text:p text:style-name="tablealignleft"> Receive and send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span text:style-name="Source_20_Text">8</text:span></text:span>            </text:p>
          </table:table-cell>
          <table:table-cell office:value-type="string" table:style-name="tablecell">
            <text:p text:style-name="tablealignleft"> <text:span text:style-name="Strong_20_Emphasis"><text:span text:style-name="Source_20_Text">10</text:span></text:span> / <text:span text:style-name="Strong_20_Emphasis"><text:span text:style-name="Source_20_Text">RX</text:span></text:span>     </text:p>
          </table:table-cell>
          <table:table-cell office:value-type="string" table:style-name="tablecell">
            <text:p text:style-name="tablealignleft"> Send and receive  </text:p>
          </table:table-cell>
        </table:table-row>
      </table:table>
      <text:p text:style-name="Text_20_body">When connected properly you can power up the carrier board. </text:p>
      <text:p text:style-name="Text_20_body">(It is recommended to first power up the second Pi and start the serial console before powering up the carrier board.)</text:p>
      <text:p text:style-name="Text_20_body"><text:span text:style-name="Emphasis">Images sourced from <text:a xlink:type="simple" xlink:href="https://siocours.lycees.nouvelle-aquitaine.pro/lib/exe/fetch.php/isn/gpiopinsv3withpi.png" text:style-name="Internet_20_link" text:visited-style-name="Visited_20_Internet_20_Link">siocours.lycees.nouvelle-aquitaine.pro</text:a> and <text:a xlink:type="simple" xlink:href="https://wiki.dfrobot.com/Compute_Module_4_IoT_Router_Board_Mini_SKU_DFR0767" text:style-name="Internet_20_link" text:visited-style-name="Visited_20_Internet_20_Link">wiki.dfrobot.com - CM4 DFRobot Carrier Board</text:a></text:span></text:p>
      <text:h text:style-name="Heading_20_2" text:outline-level="2"><text:bookmark-start text:name="__RefHeading___open-serial-console-using-screen_5"/><text:bookmark-start text:name="open-serial-console-using-screen"/>Open serial console using screen<text:bookmark-end text:name="__RefHeading___open-serial-console-using-screen_5"/><text:bookmark-end text:name="open-serial-console-using-screen"/></text:h>
      <text:p text:style-name="Text_20_body">Before you can open a serial connection: serial console must also be enabled on the Pi from which you wish to connect. Therefore check if your <text:span text:style-name="Source_20_Text">/boot/config.txt</text:span> contains <text:span text:style-name="Source_20_Text">enable_uart=1</text:span>. If not, add it at <text:span text:style-name="Strong_20_Emphasis">top (!)</text:span> and reboot.</text:p>
      <text:p text:style-name="Text_20_body">When using a Raspberry Pi with bluetooth as second device also add the following lines to your <text:span text:style-name="Source_20_Text">config.txt</text:span>:
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 disable bluetooth via uart</text:span><text:line-break/><text:span text:style-name="highlight_re2">dtoverlay</text:span>=pi3-disable-bt<text:line-break/><text:span text:style-name="highlight_re2">dtoverlay</text:span>=pi3-miniuart-bt<text:line-break/><text:span text:style-name="highlight_re2">dtoverlay</text:span>=disable-bt<text:line-break/><text:span text:style-name="highlight_re2">dtoverlay</text:span>=miniuart-bt</text:p>
          </table:table-cell>
        </table:table-row>
      </table:table>
      <text:p text:style-name="Text_20_body">This will disable the bluetooth module, because this may break your serial connection as it also uses the uart console.</text:p>
      <text:p text:style-name="Text_20_body">In general there might be issues with the serial connection, it's recommended to firstly open the serial console on the second Pi and then booting up the CM4. Additionally <text:span text:style-name="Strong_20_Emphasis">do not</text:span> dis- and reconnect to a running console session, otherwise your console might not be readable anymore for this session.</text:p>
      <text:p text:style-name="Text_20_body">Then you can execute the follwing command from the second Pi to connect to your serial console. <text:span text:style-name="Strong_20_Emphasis">It's strongly recommended to use a local attached keyboard and monitor on a Pi that boots to CLI(!) rather than creating the serial connection via SSH / Desktop.</text:span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creen</text:span> <text:span text:style-name="highlight_sy0">/</text:span>dev<text:span text:style-name="highlight_sy0">/</text:span>ttyS0 <text:span text:style-name="highlight_nu0">115200</text:span></text:p>
          </table:table-cell>
        </table:table-row>
      </table:table>
      <text:p text:style-name="Text_20_body">(root-permission required!)
→ you might install <text:span text:style-name="Source_20_Text">screen</text:span> befire by running the following command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<text:span text:style-name="highlight_kw2">screen</text:span></text:p>
          </table:table-cell>
        </table:table-row>
      </table:table>
      <text:p text:style-name="Text_20_body">If <text:span text:style-name="Source_20_Text">/dev/ttyS0</text:span> doesn't work, use <text:span text:style-name="Source_20_Text">/dev/serial0</text:span>. In case you are using a USB2TTL-Card use <text:span text:style-name="Source_20_Text">/dev/ttyUSB0</text:span>.</text:p>
      <text:p text:style-name="Text_20_body">Finally perform the setup of IPFire as usual!</text:p>
      <text:p text:style-name="Text_20_body">With <text:span text:style-name="Source_20_Text">Ctrl+A</text:span> and <text:span text:style-name="Source_20_Text">D</text:span> you can quit the <text:span text:style-name="Source_20_Text">screen</text:span>-session.</text:p>
      <text:h text:style-name="Heading_20_2" text:outline-level="2"><text:bookmark-start text:name="__RefHeading___select-correct-boot-method_6"/><text:bookmark-start text:name="select-correct-boot-method"/>Select correct boot method<text:bookmark-end text:name="__RefHeading___select-correct-boot-method_6"/><text:bookmark-end text:name="select-correct-boot-method"/></text:h>
      <text:p text:style-name="Text_20_body">When booting for the first time, there will be three entries in the grub bootloader.</text:p>
      <text:p text:style-name="Text_20_body"><text:span text:style-name="Strong_20_Emphasis">Select the 3rd option, that contains <text:span text:style-name="Source_20_Text">serial console</text:span>!</text:span></text:p>
      <text:h text:style-name="Heading_20_2" text:outline-level="2"><text:bookmark-start text:name="__RefHeading___adjusting-interfaces-mac-addresses-important_7"/><text:bookmark-start text:name="adjusting-interfaces-mac-addresses-important"/>Adjusting Interfaces (MAC Addresses) (important!)<text:bookmark-end text:name="__RefHeading___adjusting-interfaces-mac-addresses-important_7"/><text:bookmark-end text:name="adjusting-interfaces-mac-addresses-important"/></text:h>
      <text:p text:style-name="Text_20_body">As described also in this <text:a xlink:type="simple" xlink:href="https://community.ipfire.org/t/rpi-cm4-red-interface-not-available-after-reboot/7119/3" text:style-name="Internet_20_link" text:visited-style-name="Visited_20_Internet_20_Link">blog post</text:a> in IPFire's official forum, there are assigment issues with the carrier board's NICs. It seems that the second PCIe NIC gets a self-assignet MAC everytime the device boots up. This is followed by the host OS no longer recognizing the NIC. To solve this issue there is a more or less fancy workaround here in this wiki: <text:a xlink:type="simple" xlink:href="http://fixes.brecht-schule.hamburg/linux/linux-tutorials/set-persistent-mac-rtl8111" text:style-name="Internet_20_link" text:visited-style-name="Visited_20_Internet_20_Link">Set persistent MAC for RTL8111/8168/8411 (r8169) with udev</text:a> (internal link).</text:p>
      <text:p text:style-name="Text_20_body">It's also recommended to completely shut down again and reboot to verify the changes!</text:p>
      <text:p text:style-name="Horizontal_20_Line"/>
      <text:p text:style-name="Text_20_body">//Resources used: <text:a xlink:type="simple" xlink:href="https://www.cyberciti.biz/hardware/5-linux-unix-commands-for-connecting-to-the-serial-console/" text:style-name="Internet_20_link" text:visited-style-name="Visited_20_Internet_20_Link">cyberciti.biz - linux serial console</text:a>, <text:a xlink:type="simple" xlink:href="https://scribles.net/setting-up-uart-serial-communication-between-raspberry-pis/" text:style-name="Internet_20_link" text:visited-style-name="Visited_20_Internet_20_Link">scribles.net - uart communitation between to Raspberry Pis</text:a> and <text:a xlink:type="simple" xlink:href="https://wiki.ipfire.org/hardware/arm/rpi/four#fn:1" text:style-name="Internet_20_link" text:visited-style-name="Visited_20_Internet_20_Link">wiki.ipfire.org - Raspberry Pi 4 Model B</text:a></text:p>
      <text:p text:style-name="Text_20_body"><text:a xlink:type="simple" xlink:href="https://www.windowscentral.com/how-remove-power-options-sign-screen-windows-10" text:style-name="Internet_20_link" text:visited-style-name="Visited_20_Internet_20_Link">https://www.windowscentral.com/how-remove-power-options-sign-screen-windows-1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40:02</meta:creation-date>
    <dc:creator>Generated</dc:creator>
    <dc:date>2026-08-31T08::40:02</dc:date>
    <dc:language>en-US</dc:language>
    <meta:editing-cycles>1</meta:editing-cycles>
    <meta:editing-duration>PT0S</meta:editing-duration>
    <dc:title>raspberry-pi:ipfire-on-rpicm4</dc:title>
  </office:meta>
</office:document-meta>
</file>