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35d1820addd8125ccce3b133f5d4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8433617323394cm"><draw:image xlink:href="Pictures/9f35d1820addd8125ccce3b133f5d409.png" xlink:type="simple" xlink:show="embed" xlink:actuate="onLoad"/></draw:frame></text:p>
      <text:h text:style-name="Heading_20_1" text:outline-level="1"><text:bookmark text:name="start"/><text:bookmark-start text:name="__RefHeading___welcome-to-the-public-wiki-of-brecht-it_1"/><text:bookmark-start text:name="welcome-to-the-public-wiki-of-brecht-it"/>Welcome to the Public Wiki of Brecht-IT<text:bookmark-end text:name="__RefHeading___welcome-to-the-public-wiki-of-brecht-it_1"/><text:bookmark-end text:name="welcome-to-the-public-wiki-of-brecht-it"/></text:h>
      <text:p text:style-name="Horizontal_20_Line"/>
      <text:h text:style-name="Heading_20_4" text:outline-level="4"><text:bookmark-start text:name="__RefHeading___we-are-very-pleased-that-you-have-found-your-way-through-the-internet-jungle-to-our-public-wiki-a-warm-hearted-welcome_2"/><text:bookmark-start text:name="we-are-very-pleased-that-you-have-found-your-way-through-the-internet-jungle-to-our-public-wiki-a-warm-hearted-welcome"/>We are very pleased that you have found your way through the internet jungle to our public wiki - a warm-hearted welcome!<text:bookmark-end text:name="__RefHeading___we-are-very-pleased-that-you-have-found-your-way-through-the-internet-jungle-to-our-public-wiki-a-warm-hearted-welcome_2"/><text:bookmark-end text:name="we-are-very-pleased-that-you-have-found-your-way-through-the-internet-jungle-to-our-public-wiki-a-warm-hearted-welcome"/></text:h>
      <text:list text:style-name="List_20_1" text:continue-numbering="false">
        <text:list-item>
          <text:p text:style-name="List_20_1_Content_First"> Information about this wiki can be found here: <text:a xlink:type="simple" xlink:href="http://fixes.brecht-schule.hamburg/about/about_this_wiki" text:style-name="Internet_20_link" text:visited-style-name="Visited_20_Internet_20_Link">About this Wiki</text:a></text:p>
        </text:list-item>
        <text:list-item>
          <text:p text:style-name="List_20_1_Content"> Authors pages and author statistics are located here: <text:a xlink:type="simple" xlink:href="http://fixes.brecht-schule.hamburg/user/start" text:style-name="Internet_20_link" text:visited-style-name="Visited_20_Internet_20_Link">Authors</text:a></text:p>
        </text:list-item>
        <text:list-item>
          <text:p text:style-name="List_20_1_Content"> Changelog is here: <text:a xlink:type="simple" xlink:href="http://fixes.brecht-schule.hamburg/changelog" text:style-name="Internet_20_link" text:visited-style-name="Visited_20_Internet_20_Link">Changelog</text:a></text:p>
        </text:list-item>
        <text:list-item>
          <text:p text:style-name="List_20_1_Content"> The left navigation is also available here: <text:a xlink:type="simple" xlink:href="http://fixes.brecht-schule.hamburg/sidebar" text:style-name="Internet_20_link" text:visited-style-name="Visited_20_Internet_20_Link">Navigation</text:a> </text:p>
        </text:list-item>
        <text:list-item>
          <text:p text:style-name="List_20_1_Content_Last"> <text:span text:style-name="Strong_20_Emphasis">If you can't find anything you want, use the search bar in the upper right corner!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51:38</meta:creation-date>
    <dc:creator>Generated</dc:creator>
    <dc:date>2026-08-31T07::51:38</dc:date>
    <dc:language>en-US</dc:language>
    <meta:editing-cycles>1</meta:editing-cycles>
    <meta:editing-duration>PT0S</meta:editing-duration>
    <dc:title>start</dc:title>
  </office:meta>
</office:document-meta>
</file>