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aerohive:openwrt-on-ap121-wpa-enterprise-setup"/><text:bookmark-start text:name="__RefHeading___setting-up-ap121-with-openwrt-as-enterprise-wpa-ap_1"/><text:bookmark-start text:name="setting-up-ap121-with-openwrt-as-enterprise-wpa-ap"/>Setting up AP121 with OpenWRT as enterprise WPA AP<text:bookmark-end text:name="__RefHeading___setting-up-ap121-with-openwrt-as-enterprise-wpa-ap_1"/><text:bookmark-end text:name="setting-up-ap121-with-openwrt-as-enterprise-wpa-a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4:54</meta:creation-date>
    <dc:creator>Generated</dc:creator>
    <dc:date>2026-08-31T08::14:54</dc:date>
    <dc:language>en-US</dc:language>
    <meta:editing-cycles>1</meta:editing-cycles>
    <meta:editing-duration>PT0S</meta:editing-duration>
    <dc:title>tutorials:aerohive:openwrt-on-ap121-wpa-enterprise-setup</dc:title>
  </office:meta>
</office:document-meta>
</file>