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73ca4169424c55690110bfdecf04d5f.jpg"/>
  <manifest:file-entry manifest:media-type="image/png" manifest:full-path="Pictures/563a4adcf85a37d7be0cbe256a94f2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name="Table2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name="Table3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name="Table4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name="Table5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name="Table6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s:aerohive:openwrt-on-ap121"/><text:bookmark-start text:name="__RefHeading___aerohive-ap121-installing-openwrt_1"/><text:bookmark-start text:name="aerohive-ap121-installing-openwrt"/>Aerohive AP121 - Installing OpenWRT<text:bookmark-end text:name="__RefHeading___aerohive-ap121-installing-openwrt_1"/><text:bookmark-end text:name="aerohive-ap121-installing-openwrt"/></text:h>
      <text:p text:style-name="Text_20_body">After more than 10 years in use and licensing issues we decided to replace our WiFi installation consisting of about 40 Aerohive AP121 and AP122 with newer models. </text:p>
      <text:p text:style-name="Text_20_body">Because all APs are still able to work, we thought about the future use of our devices. As we already use a lot of open source software, we thought it would be nice if also our APs are running with Linux and this is actually possible with <text:a xlink:type="simple" xlink:href="https://openwrt.org/" text:style-name="Internet_20_link" text:visited-style-name="Visited_20_Internet_20_Link">OpenWRT</text:a>!</text:p>
      <text:p text:style-name="Text_20_body">This page was build from two main sources:</text:p>
      <text:list text:style-name="List_20_1" text:continue-numbering="false">
        <text:list-item>
          <text:p text:style-name="List_20_1_Content_First"> <text:span text:style-name="Emphasis"><text:a xlink:type="simple" xlink:href="https://openwrt.org/toh/aerohive/ap121" text:style-name="Internet_20_link" text:visited-style-name="Visited_20_Internet_20_Link">openwrt.org - Aerohive AP121/HiveAP 121</text:a></text:span></text:p>
        </text:list-item>
        <text:list-item>
          <text:p text:style-name="List_20_1_Content_Last"> <text:span text:style-name="Emphasis"><text:a xlink:type="simple" xlink:href="https://github.com/NWSpitfire/AP121-OpenWRT-Install" text:style-name="Internet_20_link" text:visited-style-name="Visited_20_Internet_20_Link">github.com - NWSpitfire - AP121 OpenWRT Install</text:a></text:span></text:p>
        </text:list-item>
      </text:list>
      <text:p text:style-name="Text_20_body"><text:span text:style-name="Strong_20_Emphasis">It's more or less a summary and an experience report from our side!</text:span></text:p>
      <text:h text:style-name="Heading_20_2" text:outline-level="2"><text:bookmark-start text:name="__RefHeading___the-ap121-hardware_2"/><text:bookmark-start text:name="the-ap121-hardware"/>The AP121 Hardware<text:bookmark-end text:name="__RefHeading___the-ap121-hardware_2"/><text:bookmark-end text:name="the-ap121-hardware"/></text:h>
      <text:p text:style-name="Text_20_body"><draw:frame draw:style-name="mediaright" draw:name="0" text:anchor-type="paragraph" draw:z-index="0" svg:width="10.583333333333cm" svg:height="7.0511458333333cm"><draw:image xlink:href="Pictures/773ca4169424c55690110bfdecf04d5f.jpg" xlink:type="simple" xlink:show="embed" xlink:actuate="onLoad"/></draw:frame></text:p>
      <table:table table:style-name="Table">
        <table:table-column/>
        <table:table-column/>
        <table:table-row>
          <table:table-cell office:value-type="string" table:style-name="tablecell">
            <text:p text:style-name="tablealignleft"> Model                   </text:p>
          </table:table-cell>
          <table:table-cell office:value-type="string" table:style-name="tablecell">
            <text:p text:style-name="tablealignleft"> AP121                           </text:p>
          </table:table-cell>
        </table:table-row>
        <table:table-row>
          <table:table-cell office:value-type="string" table:style-name="tablecell">
            <text:p text:style-name="tablealignleft"> CPU                     </text:p>
          </table:table-cell>
          <table:table-cell office:value-type="string" table:style-name="tablecell">
            <text:p text:style-name="tablealignleft"> Atheros AR9344                  </text:p>
          </table:table-cell>
        </table:table-row>
        <table:table-row>
          <table:table-cell office:value-type="string" table:style-name="tablecell">
            <text:p text:style-name="tablealignleft"> CPU MHz                 </text:p>
          </table:table-cell>
          <table:table-cell office:value-type="string" table:style-name="tablecell">
            <text:p text:style-name="tablealignleft"> 560                             </text:p>
          </table:table-cell>
        </table:table-row>
        <table:table-row>
          <table:table-cell office:value-type="string" table:style-name="tablecell">
            <text:p text:style-name="tablealignleft"> Flash MB                </text:p>
          </table:table-cell>
          <table:table-cell office:value-type="string" table:style-name="tablecell">
            <text:p text:style-name="tablealignleft"> 1, 128 NAND                     </text:p>
          </table:table-cell>
        </table:table-row>
        <table:table-row>
          <table:table-cell office:value-type="string" table:style-name="tablecell">
            <text:p text:style-name="tablealignleft"> RAM MB                  </text:p>
          </table:table-cell>
          <table:table-cell office:value-type="string" table:style-name="tablecell">
            <text:p text:style-name="tablealignleft"> 128                             </text:p>
          </table:table-cell>
        </table:table-row>
        <table:table-row>
          <table:table-cell office:value-type="string" table:style-name="tablecell">
            <text:p text:style-name="tablealignleft"> WLAN Hardware           </text:p>
          </table:table-cell>
          <table:table-cell office:value-type="string" table:style-name="tablecell">
            <text:p text:style-name="tablealignleft"> Atheros AR9344, Atheros AR9382  </text:p>
          </table:table-cell>
        </table:table-row>
        <table:table-row>
          <table:table-cell office:value-type="string" table:style-name="tablecell">
            <text:p text:style-name="tablealignleft"> WLAN 2.4GHz             </text:p>
          </table:table-cell>
          <table:table-cell office:value-type="string" table:style-name="tablecell">
            <text:p text:style-name="tablealignleft"> b/g/n                           </text:p>
          </table:table-cell>
        </table:table-row>
        <table:table-row>
          <table:table-cell office:value-type="string" table:style-name="tablecell">
            <text:p text:style-name="tablealignleft"> WLAN 5.0GHz             </text:p>
          </table:table-cell>
          <table:table-cell office:value-type="string" table:style-name="tablecell">
            <text:p text:style-name="tablealignleft"> a/n                             </text:p>
          </table:table-cell>
        </table:table-row>
        <table:table-row>
          <table:table-cell office:value-type="string" table:style-name="tablecell">
            <text:p text:style-name="tablealignleft"> Ethernet 100Mbit ports  </text:p>
          </table:table-cell>
          <table:table-cell office:value-type="string" table:style-name="tablecell">
            <text:p text:style-name="tablealignleft"> -                               </text:p>
          </table:table-cell>
        </table:table-row>
        <table:table-row>
          <table:table-cell office:value-type="string" table:style-name="tablecell">
            <text:p text:style-name="tablealignleft"> Ethernet 1Gbit ports    </text:p>
          </table:table-cell>
          <table:table-cell office:value-type="string" table:style-name="tablecell">
            <text:p text:style-name="tablealignleft"> 1                               </text:p>
          </table:table-cell>
        </table:table-row>
        <table:table-row>
          <table:table-cell office:value-type="string" table:style-name="tablecell">
            <text:p text:style-name="tablealignleft"> RJ45 console ports      </text:p>
          </table:table-cell>
          <table:table-cell office:value-type="string" table:style-name="tablecell">
            <text:p text:style-name="tablealignleft"> 1                               </text:p>
          </table:table-cell>
        </table:table-row>
        <table:table-row>
          <table:table-cell office:value-type="string" table:style-name="tablecell">
            <text:p text:style-name="tablealignleft"> USB ports               </text:p>
          </table:table-cell>
          <table:table-cell office:value-type="string" table:style-name="tablecell">
            <text:p text:style-name="tablealignleft"> 1                               </text:p>
          </table:table-cell>
        </table:table-row>
      </table:table>
      <text:p text:style-name="Text_20_body">Concerning hardware the OpenWRT wiki says:</text:p>
      <text:p text:style-name="Text_20_body">//The Aerohive AP121 or HiveAP 121 (the former designation used in company marketing, the latter printed on the device label) is a dual-band 2×2 MIMO 802.11a/n (5GHz) and 802.11b/g/n (2.4GHz) “enterprise grade” access point with a single Gigabit Ethernet port, powered via 802.3af PoE or a standard 12V 1.1A power adapter. It was produced by Aerohive Networks (which is now part of Extreme Networks) until 2017 when it was superseded by the Aerohive AP122. //
<text:span text:style-name="Emphasis">Do not confuse this device with the unrelated and completely different, yet similarly named ALFA Network AP121 which is maintained in the <text:span text:style-name="Source_20_Text">ath79/generic</text:span> subtarget and a bit confusingly only carries ap121 in OpenWrt filenames. <text:span text:style-name="Strong_20_Emphasis">Files for the Aerohive AP121 can be found in the <text:span text:style-name="Source_20_Text">ath79/nand</text:span> subtarget and contain the string <text:span text:style-name="Source_20_Text">hiveap-121</text:span></text:span>.</text:span> 
</text:p>
      <text:h text:style-name="Heading_20_2" text:outline-level="2"><text:bookmark-start text:name="__RefHeading___required-hardware_3"/><text:bookmark-start text:name="required-hardware"/>Required Hardware<text:bookmark-end text:name="__RefHeading___required-hardware_3"/><text:bookmark-end text:name="required-hardware"/></text:h>
      <text:list text:style-name="List_20_1" text:continue-numbering="false">
        <text:list-item>
          <text:p text:style-name="List_20_1_Content_First"> a working Aerohive AP121 </text:p>
        </text:list-item>
        <text:list-item>
          <text:p text:style-name="List_20_1_Content"> Cisco Console Cable (RJ45 - DB9 Serial - NOTE: As most PC's don't have RS232 DB9 connectors anymore, we used a RJ45 - USB [via FTDI232RL+ZT213LEEA chips] Console cable.)</text:p>
        </text:list-item>
        <text:list-item>
          <text:p text:style-name="List_20_1_Content"> 802.3af Gigabit PoE adapter (for powering the AP) </text:p>
        </text:list-item>
        <text:list-item>
          <text:p text:style-name="List_20_1_Content"> Alternatively Centre Positive Barrel Jack 12v 2A DC Power Supply (The AP121 is Center Positive! I could not find this information anywhere, all of the “official” DC 12v Power Supplies for Aerohive had the Jack wiring label scratched off…) (The AP121 is rated for 1.1A - according to whats printed on the case, but I used 1A &amp; 2A supply with no issues)</text:p>
        </text:list-item>
        <text:list-item>
          <text:p text:style-name="List_20_1_Content"> RJ45 Network Cable</text:p>
        </text:list-item>
        <text:list-item>
          <text:p text:style-name="List_20_1_Content_Last"> PC/Laptop with USB and RJ45 Network Port (Cannot be done over Wi-Fi, ie netbooks)</text:p>
        </text:list-item>
      </text:list>
      <text:h text:style-name="Heading_20_2" text:outline-level="2"><text:bookmark-start text:name="__RefHeading___flashing-openwrt-on-ap121_4"/><text:bookmark-start text:name="flashing-openwrt-on-ap121"/>Flashing OpenWRT on AP121<text:bookmark-end text:name="__RefHeading___flashing-openwrt-on-ap121_4"/><text:bookmark-end text:name="flashing-openwrt-on-ap121"/></text:h>
      <text:p text:style-name="Text_20_body"><text:span text:style-name="Strong_20_Emphasis">We do not take any warranty for this guide! After flashing the firmware there is no way back! You won't be able to use your AP anymore for a Aerohive/Extreme HiveManager!</text:span></text:p>
      <text:h text:style-name="Heading_20_3" text:outline-level="3"><text:bookmark-start text:name="__RefHeading___firmware-check_5"/><text:bookmark-start text:name="firmware-check"/>Firmware check<text:bookmark-end text:name="__RefHeading___firmware-check_5"/><text:bookmark-end text:name="firmware-check"/></text:h>
      <text:p text:style-name="Text_20_body">Firstly confirm that the AP you want to flash OpenWRT on has one of the following firmware versions:</text:p>
      <text:list text:style-name="List_20_1" text:continue-numbering="false">
        <text:list-item>
          <text:p text:style-name="List_20_1_Content_First"> v1.0.0.33</text:p>
        </text:list-item>
        <text:list-item>
          <text:p text:style-name="List_20_1_Content"> v1.0.0.43 (supplied with HiveOS 6.2r1)</text:p>
        </text:list-item>
        <text:list-item>
          <text:p text:style-name="List_20_1_Content"> v1.0.0.4f (supplied with HiveOS 6.5r4)</text:p>
        </text:list-item>
        <text:list-item>
          <text:p text:style-name="List_20_1_Content"> v1.0.0.50 (supplied with HiveOS 6.5r3)</text:p>
        </text:list-item>
        <text:list-item>
          <text:p text:style-name="List_20_1_Content_Last"> v1.0.0.52 (supplied with HiveOS 6.5r8b)</text:p>
        </text:list-item>
      </text:list>
      <text:p text:style-name="Text_20_body">You can either do this via the serial console which is also required later, or more easy within your old HiveManager.</text:p>
      <text:p text:style-name="Text_20_body"><text:span text:style-name="Strong_20_Emphasis">Bootloader versions v1.0.0.25 and lower have been reported to fail!</text:span></text:p>
      <text:h text:style-name="Heading_20_3" text:outline-level="3"><text:bookmark-start text:name="__RefHeading___downloads_6"/><text:bookmark-start text:name="downloads"/>Downloads<text:bookmark-end text:name="__RefHeading___downloads_6"/><text:bookmark-end text:name="downloads"/></text:h>
      <text:p text:style-name="Text_20_body">This tutorial was tested on a Windows 11 machine and a PoE-powered AP121.
To host the image for the AP we going to use a TFTP-Server: you can either use Pumpkin TFTP, TFTPD64 or SolarWind's TFTP-Server.</text:p>
      <text:list text:style-name="List_20_1" text:continue-numbering="false">
        <text:list-item>
          <text:p text:style-name="List_20_1_Content_First"> <text:a xlink:type="simple" xlink:href="https://kin.klever.net/pumpkin/binaries" text:style-name="Internet_20_link" text:visited-style-name="Visited_20_Internet_20_Link">klever.net - Pumpkin TFTP</text:a> (recommended)</text:p>
        </text:list-item>
        <text:list-item>
          <text:p text:style-name="List_20_1_Content"> <text:a xlink:type="simple" xlink:href="https://pjo2.github.io/tftpd64/" text:style-name="Internet_20_link" text:visited-style-name="Visited_20_Internet_20_Link">github.io - TFTPD64</text:a></text:p>
        </text:list-item>
        <text:list-item>
          <text:p text:style-name="List_20_1_Content_Last"> <text:a xlink:type="simple" xlink:href="https://www.solarwinds.com/free-tools/free-tftp-server" text:style-name="Internet_20_link" text:visited-style-name="Visited_20_Internet_20_Link">solarwinds.com - Free TFTP-Server</text:a></text:p>
        </text:list-item>
      </text:list>
      <text:p text:style-name="Text_20_body">We also need a serial console terminal: here PuTTY:</text:p>
      <text:list text:style-name="List_20_1" text:continue-numbering="false">
        <text:list-item>
          <text:p text:style-name="LastListParagraph_List_20_1_Content_First"> <text:a xlink:type="simple" xlink:href="https://putty.org/" text:style-name="Internet_20_link" text:visited-style-name="Visited_20_Internet_20_Link">putty.org</text:a></text:p>
        </text:list-item>
      </text:list>
      <text:p text:style-name="Text_20_body">And the OpenWRT image for the AP: Therefore open this URL: <text:a xlink:type="simple" xlink:href="https://downloads.openwrt.org/releases/" text:style-name="Internet_20_link" text:visited-style-name="Visited_20_Internet_20_Link">downloads.openwrt.org/releases/</text:a> select the release to install and then navigate to <text:span text:style-name="Source_20_Text">&lt;version&gt;/targets/ath79/nand</text:span>. There should be an image named <text:span text:style-name="Source_20_Text">aerohive_hiveap-121-squashfs-factory.bin</text:span>. Use the <text:span text:style-name="Source_20_Text">factory</text:span>-image for firsttime install, not the <text:span text:style-name="Source_20_Text">sysupgrade</text:span>-image.</text:p>
      <text:h text:style-name="Heading_20_3" text:outline-level="3"><text:bookmark-start text:name="__RefHeading___setup_7"/><text:bookmark-start text:name="setup"/>Setup<text:bookmark-end text:name="__RefHeading___setup_7"/><text:bookmark-end text:name="setup"/></text:h>
      <text:list text:style-name="Numbering_20_1" text:continue-numbering="false">
        <text:list-item>
          <text:p text:style-name="Numbering_20_1_Content_First"> Set <text:span text:style-name="Source_20_Text">192.168.1.10</text:span> with netmask <text:span text:style-name="Source_20_Text">255.255.255.0</text:span> as static ip for the RJ45-interface of the PC you want to use.</text:p>
        </text:list-item>
        <text:list-item>
          <text:p text:style-name="Numbering_20_1_Content"> Install PuTTY and the TFTP-Server. Configure the TFTP-Server to host the OpenWRT-image. In case you used the PumpKIN-TFTP-Server: After installing, the TFTP-Server will be started by starting the following executeable: <text:span text:style-name="Source_20_Text">C:\Program Files\Klever\Nothings\PumpKIN.exe</text:span>. Select <text:span text:style-name="Source_20_Text">Options</text:span> and set the <text:span text:style-name="Source_20_Text">root path</text:span> to the directory where the OpenWRT-image was saved. It's recommended to rename the image file to something more simple like <text:span text:style-name="Source_20_Text">openwrt.bin</text:span> because this makes it easier to type the name into the console later.</text:p>
        </text:list-item>
        <text:list-item>
          <text:p text:style-name="Numbering_20_1_Content"> Then connect your AP with a Laptop or any PC as following but <text:span text:style-name="Strong_20_Emphasis">do not power on the PoE-injector/power supply</text:span> yet: Show/Hide</text:p>
          <text:p text:style-name="Text_20_body"><draw:frame draw:style-name="media" draw:name="1" text:anchor-type="as-char" draw:z-index="1" svg:width="25.426458333333cm" style:rel-width="100%" svg:height="11.668125cm" style:rel-height="scale"><draw:image xlink:href="Pictures/563a4adcf85a37d7be0cbe256a94f247.png" xlink:type="simple" xlink:show="embed" xlink:actuate="onLoad"/></draw:frame></text:p>
        </text:list-item>
        <text:list-item>
          <text:p text:style-name="Numbering_20_1_Content"> Open the <text:span text:style-name="Source_20_Text">Device Manager</text:span> and select <text:span text:style-name="Source_20_Text">Ports</text:span>, there you should see an interface like <text:span text:style-name="Source_20_Text">COM1</text:span> or <text:span text:style-name="Source_20_Text">COM3</text:span>. Select this interface in PuTTY as it is your serial cable to the AP.</text:p>
        </text:list-item>
        <text:list-item>
          <text:p text:style-name="Numbering_20_1_Content"> In PuTTY select <text:span text:style-name="Source_20_Text">Serial</text:span>, type in the <text:span text:style-name="Source_20_Text">Serial line</text:span> (e.g. <text:span text:style-name="Source_20_Text">COM1</text:span>) and set the speed/baudrate to <text:span text:style-name="Source_20_Text">9600</text:span>. Then open the connection.</text:p>
        </text:list-item>
        <text:list-item>
          <text:p text:style-name="Numbering_20_1_Content"> Finally power on the injector. </text:p>
        </text:list-item>
        <text:list-item>
          <text:p text:style-name="Numbering_20_1_Content"> You should now see the boot process of the AP. Interrupt it by hitting any key. When getting asked for a password either try <text:span text:style-name="Source_20_Text">AhNf?d@ta06</text:span> or <text:span text:style-name="Source_20_Text">administrator</text:span>. Here to copy:</text:p>
        </text:list-item>
      </text:list>
      <table:table table:style-name="Table1_Indentation_Level1">
        <table:table-column table:style-name="odt_auto_style_table_column_2_1"/>
        <table:table-row>
          <table:table-cell office:value-type="string" table:style-name="tablecell">
            <text:p text:style-name="Preformatted_20_Text">AhNf?d<text:span text:style-name="highlight_sy0">@</text:span>ta06</text:p>
          </table:table-cell>
        </table:table-row>
      </table:table>
      <text:list text:style-name="Numbering_20_1" text:continue-numbering="true">
        <text:list-item/>
        <text:list-item>
          <text:p text:style-name="Numbering_20_1_Content_First"> Then verify the firmware version again with, if it prints something higher like <text:span text:style-name="Source_20_Text">1.0.0.25</text:span> everything is ok: </text:p>
        </text:list-item>
      </text:list>
      <table:table table:style-name="Table2_Indentation_Level1">
        <table:table-column table:style-name="odt_auto_style_table_column_3_1"/>
        <table:table-row>
          <table:table-cell office:value-type="string" table:style-name="tablecell">
            <text:p text:style-name="Preformatted_20_Text">version</text:p>
          </table:table-cell>
        </table:table-row>
      </table:table>
      <text:list text:style-name="Numbering_20_1" text:continue-numbering="true">
        <text:list-item/>
        <text:list-item>
          <text:p text:style-name="Numbering_20_1_Content_First"> After that transfer the firmware file, replace <text:span text:style-name="Source_20_Text">&lt;name-of-firmware-image&gt;</text:span> with <text:span text:style-name="Source_20_Text">openwrt.bin</text:span> or the name you gave the firmware file:</text:p>
        </text:list-item>
      </text:list>
      <table:table table:style-name="Table3_Indentation_Level1">
        <table:table-column table:style-name="odt_auto_style_table_column_4_1"/>
        <table:table-row>
          <table:table-cell office:value-type="string" table:style-name="tablecell">
            <text:p text:style-name="Preformatted_20_Text">tftpboot 0x81000000 <text:span text:style-name="highlight_sy0">&lt;</text:span>name-of-firmware-image<text:span text:style-name="highlight_sy0">&gt;</text:span></text:p>
          </table:table-cell>
        </table:table-row>
      </table:table>
      <text:list text:style-name="Numbering_20_1" text:continue-numbering="true">
        <text:list-item/>
        <text:list-item>
          <text:p text:style-name="Numbering_20_1_Content_First"> If using PumpkinTFTP and the TFTP-client on the AP can find the image on the server, a pop-up will appear. Accept the transfer and the firmware will be transferred. </text:p>
        </text:list-item>
        <text:list-item>
          <text:p text:style-name="Numbering_20_1_Content"> Then erase the NAND-flash to make the way free for OpenWRT:</text:p>
        </text:list-item>
      </text:list>
      <table:table table:style-name="Table4_Indentation_Level1">
        <table:table-column table:style-name="odt_auto_style_table_column_5_1"/>
        <table:table-row>
          <table:table-cell office:value-type="string" table:style-name="tablecell">
            <text:p text:style-name="Preformatted_20_Text">nand erase 0x800000 0x7400000</text:p>
          </table:table-cell>
        </table:table-row>
      </table:table>
      <text:list text:style-name="Numbering_20_1" text:continue-numbering="true">
        <text:list-item>
          <text:p text:style-name="FirstListParagraph_Text_20_body"> Command Breakdown: <text:span text:style-name="Source_20_Text">0x800000</text:span> is the flash memory address in the Access Point. <text:span text:style-name="Source_20_Text">0x7400000</text:span> is the filesize. This is important later.</text:p>
        </text:list-item>
        <text:list-item>
          <text:p text:style-name="Numbering_20_1_Content"> Now write the image to the NAND:</text:p>
        </text:list-item>
      </text:list>
      <table:table table:style-name="Table5_Indentation_Level1">
        <table:table-column table:style-name="odt_auto_style_table_column_6_1"/>
        <table:table-row>
          <table:table-cell office:value-type="string" table:style-name="tablecell">
            <text:p text:style-name="Preformatted_20_Text">nand <text:span text:style-name="highlight_kw2">write</text:span> 0x81000000 0x800000 0x7400000</text:p>
          </table:table-cell>
        </table:table-row>
      </table:table>
      <text:list text:style-name="Numbering_20_1" text:continue-numbering="true">
        <text:list-item>
          <text:p text:style-name="FirstListParagraph_Text_20_body"> Command Breakdown: <text:span text:style-name="Source_20_Text">0x8100000</text:span> is the memory address that the OpenWRT image is stored in. <text:span text:style-name="Source_20_Text">0x800000</text:span> is the flash memory address for the Access Point. <text:span text:style-name="Source_20_Text">0x7400000</text:span> is the filesize.</text:p>
        </text:list-item>
        <text:list-item>
          <text:p text:style-name="Numbering_20_1_Content"> If both commands ran successfully reboot by typing:</text:p>
        </text:list-item>
      </text:list>
      <table:table table:style-name="Table6_Indentation_Level1">
        <table:table-column table:style-name="odt_auto_style_table_column_7_1"/>
        <table:table-row>
          <table:table-cell office:value-type="string" table:style-name="tablecell">
            <text:p text:style-name="Preformatted_20_Text">reset</text:p>
          </table:table-cell>
        </table:table-row>
      </table:table>
      <text:list text:style-name="Numbering_20_1" text:continue-numbering="true">
        <text:list-item>
          <text:p text:style-name="FirstListParagraph_Text_20_body">During first reboot, if the AP was booting via its secondary backup flash chip located at <text:span text:style-name="Source_20_Text">0xd00000</text:span> then the boot may fail with a Bad Magic number error. Do not panic, allow the boot process to fail 3 times, after which the AP will then default to booting from 0x800000 and should boot OpenWRT Normally.</text:p>
        </text:list-item>
        <text:list-item>
          <text:p text:style-name="Numbering_20_1_Content"> During boot watch for the orange light to turn flashing white. This means the boot process is occuring, monitor the console for errors. If the LED turns solid white then the AP has successfully booted - this may take 90s or more.</text:p>
        </text:list-item>
        <text:list-item>
          <text:p text:style-name="Numbering_20_1_Content_Last"> Finally you can navigate to <text:span text:style-name="Source_20_Text">192.168.1.1</text:span> it should load the LuCI-webinterface of OpenWRT. The default password for OpenWRT is <text:span text:style-name="Source_20_Text">passwd</text:span>. </text:p>
        </text:list-item>
      </text:list>
      <text:h text:style-name="Heading_20_4" text:outline-level="4"><text:bookmark-start text:name="__RefHeading___initial-setup-as-ap_8"/><text:bookmark-start text:name="initial-setup-as-ap"/>Initial Setup as AP<text:bookmark-end text:name="__RefHeading___initial-setup-as-ap_8"/><text:bookmark-end text:name="initial-setup-as-ap"/></text:h>
      <text:list text:style-name="Numbering_20_1" text:continue-numbering="false">
        <text:list-item>
          <text:p text:style-name="Numbering_20_1_Content_First"> Under <text:span text:style-name="Source_20_Text">Network &gt; Wireless</text:span> you can change the WiFi/Network config.</text:p>
        </text:list-item>
        <text:list-item>
          <text:p text:style-name="Numbering_20_1_Content_Last"> To set the AP to DHCP on the ethernet port navigate to <text:span text:style-name="Source_20_Text">Network &gt; Interfaces</text:span>, edit <text:span text:style-name="Source_20_Text">br-lan</text:span> and change the protocol to <text:span text:style-name="Source_20_Text">DHCP</text:span>. Additionally disable the firewall by switching to the <text:span text:style-name="Source_20_Text">Firewall</text:span>-tab and under <text:span text:style-name="Source_20_Text">Create/Assign firewall zone</text:span> select <text:span text:style-name="Source_20_Text">unspecified</text:span>. Then press <text:span text:style-name="Source_20_Text">Save and Apply</text:span> </text:p>
        </text:list-item>
      </text:list>
      <text:p text:style-name="Text_20_body">For troubleshooting and  more information check the OpenWRT wiki: <text:a xlink:type="simple" xlink:href="https://openwrt.org/toh/aerohive/ap121" text:style-name="Internet_20_link" text:visited-style-name="Visited_20_Internet_20_Link">openwrt.org - AP121</text:a> or visit <text:a xlink:type="simple" xlink:href="https://github.com/NWSpitfire/AP121-OpenWRT-Install" text:style-name="Internet_20_link" text:visited-style-name="Visited_20_Internet_20_Link">github.com - NWSpitfire - AP121 OpenWRT Install</text:a> from which some parts of this tutorial are sourced.</text:p>
      <text:h text:style-name="Heading_20_2" text:outline-level="2"><text:bookmark-start text:name="__RefHeading___further-thoughts_9"/><text:bookmark-start text:name="further-thoughts"/>Further Thoughts<text:bookmark-end text:name="__RefHeading___further-thoughts_9"/><text:bookmark-end text:name="further-thoughts"/></text:h>
      <text:p text:style-name="Text_20_body">It might also be possible to flash OpenWRT on AP122, but we haven't tested this yet:</text:p>
      <text:p text:style-name="Text_20_body"><text:a xlink:type="simple" xlink:href="https://github.com/hall757/aerohacking" text:style-name="Internet_20_link" text:visited-style-name="Visited_20_Internet_20_Link">github.com - Aerohacking - AP122</text:a></text:p>
      <text:p text:style-name="Horizontal_20_Line"/>
      <text:p text:style-name="Text_20_body"><text:span text:style-name="Emphasis">Sources used: //
  * //<text:a xlink:type="simple" xlink:href="https://openwrt.org/toh/aerohive/ap121" text:style-name="Internet_20_link" text:visited-style-name="Visited_20_Internet_20_Link">openwrt.org - Aerohive AP121/HiveAP 121</text:a></text:span></text:p>
      <text:list text:style-name="List_20_1" text:continue-numbering="false">
        <text:list-item>
          <text:p text:style-name="LastListParagraph_List_20_1_Content_First"> <text:span text:style-name="Emphasis"><text:a xlink:type="simple" xlink:href="https://github.com/NWSpitfire/AP121-OpenWRT-Install" text:style-name="Internet_20_link" text:visited-style-name="Visited_20_Internet_20_Link">github.com - NWSpitfire - AP121 OpenWRT Install</text:a></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name="FirstListParagraph_Text_20_body" style:display-name="First Text body" style:parent-style-name="Text_20_body" style:class="html" style:next-style-name="Text_20_body" style:family="paragraph">
      <style:paragraph-properties fo:margin-top="0.5cm" fo:margin-bottom="0.212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name="Table2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name="Table3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name="Table4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name="Table5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name="Table6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31T08::39:25</meta:creation-date>
    <dc:creator>Generated</dc:creator>
    <dc:date>2026-08-31T08::39:25</dc:date>
    <dc:language>en-US</dc:language>
    <meta:editing-cycles>1</meta:editing-cycles>
    <meta:editing-duration>PT0S</meta:editing-duration>
    <dc:title>tutorials:aerohive:openwrt-on-ap121</dc:title>
  </office:meta>
</office:document-meta>
</file>