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utorials:download-videos-from-url"/><text:bookmark-start text:name="__RefHeading___download-videos-from-url-on-linux_1"/><text:bookmark-start text:name="download-videos-from-url-on-linux"/>Download Videos from URL (on Linux)<text:bookmark-end text:name="__RefHeading___download-videos-from-url-on-linux_1"/><text:bookmark-end text:name="download-videos-from-url-on-linux"/></text:h>
      <text:p text:style-name="Text_20_body">This tutorial was <text:span text:style-name="Strong_20_Emphasis">not</text:span> tested for downloading videos from Youtube! It was tested against PeerTube.<text:span text:style-name="Strong_20_Emphasis">1.</text:span> Get the exact URL of the video. Therefore enter <text:a xlink:type="simple" xlink:href="https://keepv.id/" text:style-name="Internet_20_link" text:visited-style-name="Visited_20_Internet_20_Link">keepv.id</text:a> and paste the URL. After that select the resolution that you want to download. Open the video on it's source URL by clicking on the button.
Everything was successful, when the URL ends with a video-specific ending like <text:span text:style-name="Source_20_Text">.mp4</text:span>.</text:p>
      <text:p text:style-name="Text_20_body"><text:span text:style-name="Strong_20_Emphasis">2.</text:span> Copy the URL from your browser and download the video with <text:span text:style-name="Source_20_Text">wget</text:span> via CLI. Alternatively you can also download the video directly via your webbrowser.</text:p>
      <text:p text:style-name="Text_20_body"><text:span text:style-name="Emphasis">Second option to get the exact video URL for PeerTube videos:</text:span>
Enter the network tab when inspecting the page, then select any URL where the mediatype is <text:span text:style-name="Source_20_Text">mp4</text:span>. It doesn't matter if the URL contains any like <text:span text:style-name="Source_20_Text">fragmented</text:span>. When opening the URL the full video will be loaded, this also works when using <text:span text:style-name="Source_20_Text">wge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31T08::20:02</meta:creation-date>
    <dc:creator>Generated</dc:creator>
    <dc:date>2026-08-31T08::20:02</dc:date>
    <dc:language>en-US</dc:language>
    <meta:editing-cycles>1</meta:editing-cycles>
    <meta:editing-duration>PT0S</meta:editing-duration>
    <dc:title>tutorials:download-videos-from-url</dc:title>
  </office:meta>
</office:document-meta>
</file>