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s:redirect-subdomains-to-different-ports-via-dns"/><text:bookmark-start text:name="__RefHeading___redirecting-subdomain-to-specific-post-via-dns_1"/><text:bookmark-start text:name="redirecting-subdomain-to-specific-post-via-dns"/>Redirecting Subdomain to specific Post via DNS<text:bookmark-end text:name="__RefHeading___redirecting-subdomain-to-specific-post-via-dns_1"/><text:bookmark-end text:name="redirecting-subdomain-to-specific-post-via-d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8:46</meta:creation-date>
    <dc:creator>Generated</dc:creator>
    <dc:date>2026-08-31T08::18:46</dc:date>
    <dc:language>en-US</dc:language>
    <meta:editing-cycles>1</meta:editing-cycles>
    <meta:editing-duration>PT0S</meta:editing-duration>
    <dc:title>tutorials:redirect-subdomains-to-different-ports-via-dns</dc:title>
  </office:meta>
</office:document-meta>
</file>