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13468ce0dee40a291f33656975c467c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user:zyzonix"/><text:bookmark-start text:name="__RefHeading___zyzonix_1"/><text:bookmark-start text:name="zyzonix"/>Zyzonix<text:bookmark-end text:name="__RefHeading___zyzonix_1"/><text:bookmark-end text:name="zyzonix"/></text:h>
      <text:p text:style-name="Text_20_body">Hello, my name is Zyzonix <draw:frame draw:style-name="media" draw:name="0" text:anchor-type="as-char" draw:z-index="0" svg:width="" svg:rel-width="100%" svg:height="0cm"><draw:image xlink:href="Pictures/13468ce0dee40a291f33656975c467cd.svg" xlink:type="simple" xlink:show="embed" xlink:actuate="onLoad"/></draw:frame>. I'm a former student of Brecht Schule and currently working in the IT department of it. </text:p>
      <text:p text:style-name="Text_20_body">As convinced Linux enthusiast I see it as my duty to maintain this wiki to give anything back to the community.</text:p>
      <text:p text:style-name="Text_20_body">My <text:a xlink:type="simple" xlink:href="https://github.com/Zyzonix" text:style-name="Internet_20_link" text:visited-style-name="Visited_20_Internet_20_Link">GitHub</text:a> can be found here: <text:a xlink:type="simple" xlink:href="https://github.com/Zyzonix" text:style-name="Internet_20_link" text:visited-style-name="Visited_20_Internet_20_Link">github.com/zyzonix</text:a></text:p>
      <text:p text:style-name="Text_20_body">I am also hosting a Debian repository under <text:a xlink:type="simple" xlink:href="https://repo.zyzonix.net/" text:style-name="Internet_20_link" text:visited-style-name="Visited_20_Internet_20_Link">repo.zyzonix.net</text:a> for several fun projects (Architectures: <text:span text:style-name="Source_20_Text">amd64</text:span>,<text:span text:style-name="Source_20_Text">arm64</text:span> and <text:span text:style-name="Source_20_Text">armhf</text:span>). Currently I am trying to bring proxmox back to the ARM64 architecture after the Pimox project on GitHub is some releases behind. Check out my repo to stay up to date.</text:p>
      <text:p text:style-name="Horizontal_20_Line"/>
      <text:p text:style-name="Text_20_body">Additionally I am running four public blockchain nodes of <text:a xlink:type="simple" xlink:href="https://chia.net/" text:style-name="Internet_20_link" text:visited-style-name="Visited_20_Internet_20_Link">Chia</text:a> and forks of it, they can either be access through <text:span text:style-name="Source_20_Text">node.zyzonix.net</text:span> or <text:span text:style-name="Source_20_Text">node.xerberos.de</text:span>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Blockchain       </text:p>
          </table:table-cell>
          <table:table-cell office:value-type="string" table:style-name="tableheader">
            <text:p text:style-name="Table_20_Heading"> Port         </text:p>
          </table:table-cell>
        </table:table-row>
        <table:table-row>
          <table:table-cell office:value-type="string" table:style-name="tablecell">
            <text:p text:style-name="tablealignleft"> Chia Network     </text:p>
          </table:table-cell>
          <table:table-cell office:value-type="string" table:style-name="tablecell">
            <text:p text:style-name="tablealignleft"> 8444         </text:p>
          </table:table-cell>
        </table:table-row>
        <table:table-row>
          <table:table-cell office:value-type="string" table:style-name="tablecell">
            <text:p text:style-name="tablealignleft"> HDDCoin Network  </text:p>
          </table:table-cell>
          <table:table-cell office:value-type="string" table:style-name="tablecell">
            <text:p text:style-name="tablealignleft"> 28444        </text:p>
          </table:table-cell>
        </table:table-row>
        <table:table-row>
          <table:table-cell office:value-type="string" table:style-name="tablecell">
            <text:p text:style-name="tablealignleft"> STAI Network     </text:p>
          </table:table-cell>
          <table:table-cell office:value-type="string" table:style-name="tablecell">
            <text:p text:style-name="tablealignleft"> 1999         </text:p>
          </table:table-cell>
        </table:table-row>
        <table:table-row>
          <table:table-cell office:value-type="string" table:style-name="tablecell">
            <text:p text:style-name="tablealignleft"> BPX V3 Network   </text:p>
          </table:table-cell>
          <table:table-cell office:value-type="string" table:style-name="tablecell">
            <text:p text:style-name="tablealignleft"> 30303 / 6201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8::40:05</meta:creation-date>
    <dc:creator>Generated</dc:creator>
    <dc:date>2026-08-31T08::40:05</dc:date>
    <dc:language>en-US</dc:language>
    <meta:editing-cycles>1</meta:editing-cycles>
    <meta:editing-duration>PT0S</meta:editing-duration>
    <dc:title>user:zyzonix</dc:title>
  </office:meta>
</office:document-meta>
</file>