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chocolatey:setup-self-hosted-choco-repo"/><text:bookmark-start text:name="__RefHeading___setup-self-hosted-chocolatey-repositoryproxy-on-linux_1"/><text:bookmark-start text:name="setup-self-hosted-chocolatey-repositoryproxy-on-linux"/>Setup self hosted Chocolatey Repository/Proxy on Linux<text:bookmark-end text:name="__RefHeading___setup-self-hosted-chocolatey-repositoryproxy-on-linux_1"/><text:bookmark-end text:name="setup-self-hosted-chocolatey-repositoryproxy-on-linux"/></text:h>
      <text:p text:style-name="Text_20_body">To host a local repository for <text:a xlink:type="simple" xlink:href="https://chocolatey.org" text:style-name="Internet_20_link" text:visited-style-name="Visited_20_Internet_20_Link">Chocolatey</text:a> either as server for self-hosted packages or as proxy server for any NuGet server/the official chocolatey repository server we use Solartype Nexus3: <text:a xlink:type="simple" xlink:href="https://www.sonatype.com/products/sonatype-nexus-repository" text:style-name="Internet_20_link" text:visited-style-name="Visited_20_Internet_20_Link">sonatype.com - Nexus3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urrently not working because of an missing Key-File from Sonatype, this guide is partially outdated. Newer versions require Java13 for running.</text:span> The only way to install <text:span text:style-name="Source_20_Text">sonatype-nexus-repository-manager</text:span> is by downloading the .deb file manually from <text:a xlink:type="simple" xlink:href="https://repo.sonatype.com/" text:style-name="Internet_20_link" text:visited-style-name="Visited_20_Internet_20_Link">repo.sonatype.com</text:a>.</text:p></table:table-cell></table:table-row></table:table></draw:text-box></draw:frame></text:p>
      <text:p text:style-name="Text_20_body">Therefore that <text:span text:style-name="Source_20_Text">Nexus3</text:span> required <text:span text:style-name="Source_20_Text">Java <text:span text:style-name="Strong_20_Emphasis">8</text:span></text:span> it's recommended to use a Ubuntu Server (in this case <text:span text:style-name="Source_20_Text">24</text:span>) because Ubuntu still serves Java 8 from the official repository which Debian doesn't.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Download Ubuntu Server from here: <text:a xlink:type="simple" xlink:href="https://ubuntu.com/download/server" text:style-name="Internet_20_link" text:visited-style-name="Visited_20_Internet_20_Link">ubuntu.com/download/server</text:a> and install your machine.</text:p>
        </text:list-item>
        <text:list-item>
          <text:p text:style-name="Numbering_20_1_Content"> Install Java8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openjdk-<text:span text:style-name="highlight_nu0">8</text:span>-jdk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dd Sonatype's APT repository to sources lists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P</text:span> <text:span text:style-name="highlight_sy0">/</text:span>etc<text:span text:style-name="highlight_sy0">/</text:span>apt<text:span text:style-name="highlight_sy0">/</text:span>sources.list.d<text:span text:style-name="highlight_sy0">/</text:span> https:<text:span text:style-name="highlight_sy0">//</text:span>repo.sonatype.com<text:span text:style-name="highlight_sy0">/</text:span>repository<text:span text:style-name="highlight_sy0">/</text:span>community-hosted<text:span text:style-name="highlight_sy0">/</text:span>deb<text:span text:style-name="highlight_sy0">/</text:span>sonatype-community.lis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dd the repositories key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nano</text:span> sonatype-apt-repo.key</text:p>
          </table:table-cell>
        </table:table-row>
      </table:table>
      <text:list text:style-name="Numbering_20_1" text:continue-numbering="true">
        <text:list-item>
          <text:p text:style-name="FirstListParagraph_Text_20_body">And paste the following content: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5">-----BEGIN</text:span> PGP PUBLIC KEY BLOCK-----<text:line-break/> <text:line-break/>mQGNBF1Uv8ABDAD0Te7EGf8n4jUKzeD9YfqqiPUs<text:span text:style-name="highlight_sy0">/</text:span>Q54QBOQeFHe+pdMQeC7O8Kl<text:line-break/>W3AX0Qy1C0SUZWlDkOt3F+5ct18S<text:span text:style-name="highlight_sy0">/</text:span>xT<text:span text:style-name="highlight_sy0">/</text:span>42bVQYHzaT05zIjlwxqiSB8ApVnR9Gpm<text:line-break/>+N2u6eNyHCXItsdNwV8djd9B5nsRd0Gqgzmklt8bxZUX9NI0OQmbcquEg46Kt65J<text:line-break/>IueVqy<text:span text:style-name="highlight_sy0">/</text:span>qM4vdZSIH3+f<text:span text:style-name="highlight_sy0">/</text:span>klHblBty8JHNorbNXdtz8e7PuzshVghULKlvgnJmQWdG<text:line-break/>XJsMuWpKYUhDtsN4UHOzsS7uFBn<text:span text:style-name="highlight_sy0">/</text:span>cWlLYs9bQy9BmK<text:span text:style-name="highlight_sy0">/</text:span>8tBfcMtoXZGq3<text:span text:style-name="highlight_sy0">/</text:span>c+fN9fj<text:line-break/>9wdxNeTrbMEsZiaLOLHCZwKEbn03+OjJKtTAxu6Q+benc9<text:span text:style-name="highlight_sy0">/</text:span>++0BMhQK4gqj7zQW+<text:line-break/>CPlN+gg+PX4WVreU8rhT3kgTGCMm2aGiCjBg<text:span text:style-name="highlight_sy0">/</text:span>aF4BmewLl<text:span text:style-name="highlight_sy0">/</text:span>+CPgpw9VrFAKPN7w<text:span text:style-name="highlight_sy0">/</text:span><text:line-break/>fE5Smcrmta4i4DFSQoMYclOObzjr3qydx8INcRyXWEXPHz7NW+3PQY4JvUec8<text:span text:style-name="highlight_sy0">/</text:span>KR<text:line-break/>BE6DJWInZPuo5j0AEQEAAbQxU29uYXR5cGUgQ29tbXVuaXR5IDxjb21tdW5pdHkt<text:line-break/>Z3JvdXBAc29uYXR5cGUuY29tPokB1AQTAQoAPgIbAwULCQgHAgYVCgkICwIEFgID<text:line-break/>AQIeAQIXgBYhBOd4iMdnFOvXGUAl6pZLXnIKpPMaBQJhGs7JBQkJaamJAAoJEJZL<text:line-break/>XnIKpPMaLtQMAMthe85oV6QyyWyTqTMnI6Huotd6IXn97YsbL6AUNiE23x4UcF8B<text:line-break/>nVkyaFmtIrSkV+W0Y9yuCmgUDDtXDbpOwaJeCPK8avTtUpKojRPManh4+K9MK94i<text:line-break/>NkzxbWWGjb2wgbGdSDPuFeAW3dnd+eeC9+5iYtnhUYzcnKFvtnE1g9comzpvmZhD<text:line-break/>cyAS5+Kp<text:span text:style-name="highlight_sy0">/</text:span>bP8sT3Sk51tlnBnYCZuXs30lCiOGUie8UM5JJeCMK<text:span text:style-name="highlight_sy0">/</text:span>ppugPFa5DOwVb<text:line-break/>HGRqCDjWcKdnEYG1c2KUYPVsWZ<text:span text:style-name="highlight_sy0">/</text:span>5Feqg4PXXDwZbrRWoCWj34omX597RYFKQR7sT<text:line-break/>4pUjwmyl65iIf9jdDerPqSAIkrCaXGdZz1rqC3Fvn7xZm3CRyaQwUgf9pwO4kjFo<text:line-break/>neaYSW5P0f37fbAuH4n7c8s<text:span text:style-name="highlight_sy0">/</text:span>8khFe8ljnKs4ivxQErZMACyddW0ZjJvReD9uBczI<text:line-break/>mgYLA3rarP9fxwwGVCa0IIPchGAeUG53QSby18m3M4I2oKGJHpENGQZRsu7ArKQl<text:line-break/>e1dx2e2gUr5OgbkBjQRdVL<text:span text:style-name="highlight_sy0">/</text:span>AAQwAr11CHfZ6KBi1IRH<text:span text:style-name="highlight_sy0">/</text:span>Ca0jG7LonStBX2XUNvyA<text:line-break/>iz+IsFM8CAD8rGSzhgJO2Br<text:span text:style-name="highlight_sy0">/</text:span>+u9KgyVczolmUlK1TvIzJUmNyUyc2p<text:span text:style-name="highlight_sy0">/</text:span>WGYdzFs8K<text:line-break/>UteSSa2zxNVMbjuePDKu+aThklVnBU<text:span text:style-name="highlight_sy0">//</text:span>Q2HkqTNPXYklo4f+IzkCQg7A+jcT9BHB<text:line-break/>1JhNWhzan3IytpuypXJxX5Le0kXAhULeIiBM+UoGFGdblldVN7ieH5FOrDcbHcYu<text:line-break/>RUNZRkwLSARawkc9g8f2omAvwFDzcqmvA3xjC3cQMEwBS0BdvsGwM18<text:span text:style-name="highlight_sy0">/</text:span>0G8khR3E<text:line-break/>c03plCeWMaWEfYh0infkP9twoH6XoI4dAyTOnf7w11smIYCBjc07VOUtraRfGkjQ<text:line-break/>5TXfmPC5LVBo8OXLhkcmpYQwFHnncqFzzK20iGM1plc758Enwzx2elGVhXdw5upF<text:line-break/>LQUHYU29vHePRwlv<text:span text:style-name="highlight_sy0">/</text:span>AGAjl+UzZWrE7IKNrphc1bKFsAHJZ0MisJu4BtHTGKcY6EZ<text:line-break/>rmnGEW32iCvrZTWcwICRDWx77IZFABEBAAGJAbwEGAEKACYCGwwWIQTneIjHZxTr<text:line-break/>1xlAJeqWS15yCqTzGgUCYRrPpAUJCWmqZAAKCRCWS15yCqTzGiNODACh5Ho5RlBJ<text:line-break/>PQcsyaBpLkpzJvmY59Q7g50pAWd9GoLF0rnJi5jd7+senRwHYWig4H<text:span text:style-name="highlight_sy0">/</text:span><text:span text:style-name="highlight_nu0">9</text:span>+01lx7fi<text:line-break/>7sI2Cd96xXV01pp6OpopR346IvbiNOPzk6ngpFfFc90ujA5CrXjj+lMl5VzV3QOO<text:line-break/>nVHOvFXkT0wMloHq8MdYzkLFuSETEcEdvKM9E5yXhUo0BCC60G+YZTvMuITvAw4i<text:line-break/>5xBnLIdKHmOXZhCq3ChtwFf<text:span text:style-name="highlight_sy0">/</text:span>hXhGH7Xf5F9pHPmHx6tC7+uJ0Tovpk7Jd42YLtHT<text:line-break/>RMH<text:span text:style-name="highlight_sy0">/</text:span>Q39OxFfGHOIvrzuHa6cpKaBlE0<text:span text:style-name="highlight_sy0">/</text:span>Zqs9DGJE7pKetyWA5aRNWElGFWFgOsE0j<text:line-break/>0duTbAh<text:span text:style-name="highlight_sy0">/</text:span>xyvAb9LF2F2XP21EoCmA3mHd2<text:span text:style-name="highlight_sy0">/</text:span>SVMQfenvk9i8VcB5KBZYKt5kvsoFvy<text:line-break/>5YA5ENG8dtMQDyfV3dhUWpzghOOgOof05fp<text:span text:style-name="highlight_sy0">/</text:span>JUNdHTEHbjh57yj+W04KNsPAl84E<text:line-break/>dq6<text:span text:style-name="highlight_sy0">/</text:span>peJdFjJp7dHV94yQjv1O4OcNtriD2kTBtucc+<text:span text:style-name="highlight_re2">XswPSFgyeoR8tQ</text:span>=<text:line-break/>=1ghU<text:line-break/><text:span text:style-name="highlight_re5">-----END</text:span> PGP PUBLIC KEY BLOCK-----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hen update the repositories: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apt updat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nd install Nexus3: </text:p>
        </text:list-item>
      </text:list>
      <table:table table:style-name="Table6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nexus-repository-manage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When everything was successful, enter the webservice with http://&lt;ip&gt;:8081/</text:p>
        </text:list-item>
        <text:list-item>
          <text:p text:style-name="Numbering_20_1_Content"> The password for <text:span text:style-name="Source_20_Text">admin</text:span> is located under <text:span text:style-name="Source_20_Text">/opt/sonatype/sonatype-work/nexus3/admin.password</text:span> after entering the password, it's forced to be changed.</text:p>
        </text:list-item>
      </text:list>
      <table:table table:style-name="Table7_Indentation_Level1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opt<text:span text:style-name="highlight_sy0">/</text:span>sonatype<text:span text:style-name="highlight_sy0">/</text:span>sonatype-work<text:span text:style-name="highlight_sy0">/</text:span>nexus3<text:span text:style-name="highlight_sy0">/</text:span>admin.password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The installation of Nexus is now finished!</text:p>
        </text:list-item>
      </text:list>
      <text:h text:style-name="Heading_20_3" text:outline-level="3"><text:bookmark-start text:name="__RefHeading___setup-repository_3"/><text:bookmark-start text:name="setup-repository"/>Setup Repository<text:bookmark-end text:name="__RefHeading___setup-repository_3"/><text:bookmark-end text:name="setup-repository"/></text:h>
      <text:h text:style-name="Heading_20_4" text:outline-level="4"><text:bookmark-start text:name="__RefHeading___nuget-proxy_4"/><text:bookmark-start text:name="nuget-proxy"/>NuGet Proxy<text:bookmark-end text:name="__RefHeading___nuget-proxy_4"/><text:bookmark-end text:name="nuget-proxy"/></text:h>
      <text:p text:style-name="Text_20_body">To add a new NuGet (Chocolatey) repository proxy add a new <text:span text:style-name="Source_20_Text">nuget (proxy)</text:span>. To proxy the official Chocolatey repository add the following URL as URL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https:<text:span text:style-name="highlight_sy0">//</text:span>community.chocolatey.org<text:span text:style-name="highlight_sy0">/</text:span>api<text:span text:style-name="highlight_sy0">/</text:span>v2<text:span text:style-name="highlight_sy0">/</text:span></text:p>
          </table:table-cell>
        </table:table-row>
      </table:table>
      <text:p text:style-name="Text_20_body">Finally save the proxy repository.</text:p>
      <text:h text:style-name="Heading_20_4" text:outline-level="4"><text:bookmark-start text:name="__RefHeading___nuget-hosted_5"/><text:bookmark-start text:name="nuget-hosted"/>NuGet Hosted<text:bookmark-end text:name="__RefHeading___nuget-hosted_5"/><text:bookmark-end text:name="nuget-hosted"/></text:h>
      <text:p text:style-name="Text_20_body">If the repository should also host packages locally add a new <text:span text:style-name="Source_20_Text">nuget (hosted)</text:span>.</text:p>
      <text:p text:style-name="Text_20_body"><draw:frame draw:style-name="PluginODTAutoStyle_Frame_21_text_frame" draw:name="Frame2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This section will be extended later.</text:p></table:table-cell></table:table-row></table:table></draw:text-box></draw:frame></text:p>
      <text:h text:style-name="Heading_20_4" text:outline-level="4"><text:bookmark-start text:name="__RefHeading___nuget-group_6"/><text:bookmark-start text:name="nuget-group"/>NuGet Group<text:bookmark-end text:name="__RefHeading___nuget-group_6"/><text:bookmark-end text:name="nuget-group"/></text:h>
      <text:p text:style-name="Text_20_body">To make the proxy-repository and all local hosted packages available through one URL, add a <text:span text:style-name="Source_20_Text">nuget-group</text:span> on the repository tab. Then add both <text:span text:style-name="Source_20_Text">nuget-proxy</text:span> and <text:span text:style-name="Source_20_Text">nuget-hosted</text:span> to the group.</text:p>
      <text:p text:style-name="Horizontal_20_Line"/>
      <text:p text:style-name="Text_20_body"><text:span text:style-name="Emphasis">Sourced from:</text:span></text:p>
      <text:list text:style-name="List_20_1" text:continue-numbering="false">
        <text:list-item>
          <text:p text:style-name="List_20_1_Content_First"> <text:span text:style-name="Emphasis"><text:a xlink:type="simple" xlink:href="https://github.com/sonatype-nexus-community/nexus-repository-installer" text:style-name="Internet_20_link" text:visited-style-name="Visited_20_Internet_20_Link">github.com/sonatype-nexus-community</text:a></text:span></text:p>
        </text:list-item>
        <text:list-item>
          <text:p text:style-name="List_20_1_Content"> <text:span text:style-name="Emphasis"><text:a xlink:type="simple" xlink:href="https://www.howtoforge.com/how-to-install-nexus-repository-manager-on-ubuntu-22-04/" text:style-name="Internet_20_link" text:visited-style-name="Visited_20_Internet_20_Link">howtoforge.com - install Nexus3 on Ubuntu22</text:a></text:span></text:p>
        </text:list-item>
        <text:list-item>
          <text:p text:style-name="List_20_1_Content_Last"> <text:span text:style-name="Emphasis"><text:a xlink:type="simple" xlink:href="https://stackoverflow.com/questions/45867716/nexus-to-serve-up-chocolately-packages" text:style-name="Internet_20_link" text:visited-style-name="Visited_20_Internet_20_Link">stackoverflow.com - Nexus serve up chocolatey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21:34</meta:creation-date>
    <dc:creator>Generated</dc:creator>
    <dc:date>2026-08-31T08::21:34</dc:date>
    <dc:language>en-US</dc:language>
    <meta:editing-cycles>1</meta:editing-cycles>
    <meta:editing-duration>PT0S</meta:editing-duration>
    <dc:title>windows:chocolatey:setup-self-hosted-choco-repo</dc:title>
  </office:meta>
</office:document-meta>
</file>