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windows-tutorials:reset-disk-via-cli"/><text:bookmark-start text:name="__RefHeading___resetuninitialize-a-disk-via-cli-diskpart_1"/><text:bookmark-start text:name="resetuninitialize-a-disk-via-cli-diskpart"/>Reset/Uninitialize a disk via CLI (DISKPART)<text:bookmark-end text:name="__RefHeading___resetuninitialize-a-disk-via-cli-diskpart_1"/><text:bookmark-end text:name="resetuninitialize-a-disk-via-cli-diskpa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13:32</meta:creation-date>
    <dc:creator>Generated</dc:creator>
    <dc:date>2026-08-31T08::13:32</dc:date>
    <dc:language>en-US</dc:language>
    <meta:editing-cycles>1</meta:editing-cycles>
    <meta:editing-duration>PT0S</meta:editing-duration>
    <dc:title>windows:windows-tutorials:reset-disk-via-cli</dc:title>
  </office:meta>
</office:document-meta>
</file>